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4.815cm" fo:break-before="auto"/>
    </style:style>
    <style:style style:family="table-column" style:name="co_0_3">
      <style:table-column-properties style:column-width="2.037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2.037cm" fo:break-before="auto"/>
    </style:style>
    <style:style style:family="table-column" style:name="co_0_6">
      <style:table-column-properties style:column-width="0.741cm" fo:break-before="auto"/>
    </style:style>
    <style:style style:family="table-column" style:name="co_0_7">
      <style:table-column-properties style:column-width="2.408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2.593cm" fo:break-before="auto"/>
    </style:style>
    <style:style style:family="table-column" style:name="co_0_10">
      <style:table-column-properties style:column-width="1.296cm" fo:break-before="auto"/>
    </style:style>
    <style:style style:family="table-column" style:name="co_0_11">
      <style:table-column-properties style:column-width="2.408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2.223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2.408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2.223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2.408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2.037cm" fo:break-before="auto"/>
    </style:style>
    <style:style style:family="table-column" style:name="co_0_22">
      <style:table-column-properties style:column-width="0.741cm" fo:break-before="auto"/>
    </style:style>
    <style:style style:family="table-column" style:name="co_0_23">
      <style:table-column-properties style:column-width="2.223cm" fo:break-before="auto"/>
    </style:style>
    <style:style style:family="table-column" style:name="co_0_24">
      <style:table-column-properties style:column-width="0.926cm" fo:break-before="auto"/>
    </style:style>
    <style:style style:family="table-column" style:name="co_0_25">
      <style:table-column-properties style:column-width="2.223cm" fo:break-before="auto"/>
    </style:style>
    <style:style style:family="table-column" style:name="co_0_26">
      <style:table-column-properties style:column-width="0.926cm" fo:break-before="auto"/>
    </style:style>
    <style:style style:family="table-column" style:name="co_0_27">
      <style:table-column-properties style:column-width="2.223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2.223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2.037cm" fo:break-before="auto"/>
    </style:style>
    <style:style style:family="table-column" style:name="co_0_32">
      <style:table-column-properties style:column-width="0.741cm" fo:break-before="auto"/>
    </style:style>
    <style:style style:family="table-row" style:name="ro_0_45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row>
          <table:table-cell table:number-columns-spanned="32" table:number-rows-spanned="1" table:style-name="ce1" office:value-type="string">
            <text:p>LFI5</text:p>
          </table:table-cell>
        </table:table-row>
        <table:table-row>
          <table:table-cell table:number-columns-spanned="32" table:number-rows-spanned="1" table:style-name="ce0" office:value-type="string">
            <text:p>Gesamtstammzahl</text:p>
          </table:table-cell>
        </table:table-row>
        <table:table-row>
          <table:table-cell table:number-columns-spanned="32" table:number-rows-spanned="1" table:style-name="ce0" office:value-type="string">
            <text:p>NaiS-Vegetationshöhenstufen (6 Klassen) · Baumzustand (lebend/tot)</text:p>
          </table:table-cell>
        </table:table-row>
        <table:table-row>
          <table:table-cell table:number-columns-spanned="32" table:number-rows-spanned="1" table:style-name="ce0" office:value-type="string">
            <text:p>Regionale Gliederung: Wirtschaftsregion</text:p>
          </table:table-cell>
        </table:table-row>
        <table:table-row>
          <table:table-cell table:number-columns-spanned="32" table:number-rows-spanned="1" table:style-name="ce0" office:value-type="string">
            <text:p>Einheit: 1000 Stk.</text:p>
          </table:table-cell>
        </table:table-row>
        <table:table-row>
          <table:table-cell table:number-columns-spanned="32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32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32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Wirtschafts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West</text:p>
          </table:table-cell>
          <table:table-cell table:style-name="ce3"/>
          <table:table-cell table:number-columns-spanned="2" table:number-rows-spanned="1" table:style-name="ce3" office:value-type="string">
            <text:p>Jura Ost</text:p>
          </table:table-cell>
          <table:table-cell table:style-name="ce3"/>
          <table:table-cell table:number-columns-spanned="2" table:number-rows-spanned="1" table:style-name="ce3" office:value-type="string">
            <text:p>Mittelland West</text:p>
          </table:table-cell>
          <table:table-cell table:style-name="ce3"/>
          <table:table-cell table:number-columns-spanned="2" table:number-rows-spanned="1" table:style-name="ce3" office:value-type="string">
            <text:p>Mittelland Mitte</text:p>
          </table:table-cell>
          <table:table-cell table:style-name="ce3"/>
          <table:table-cell table:number-columns-spanned="2" table:number-rows-spanned="1" table:style-name="ce3" office:value-type="string">
            <text:p>Mittelland Ost</text:p>
          </table:table-cell>
          <table:table-cell table:style-name="ce3"/>
          <table:table-cell table:number-columns-spanned="2" table:number-rows-spanned="1" table:style-name="ce3" office:value-type="string">
            <text:p>Voralpen West</text:p>
          </table:table-cell>
          <table:table-cell table:style-name="ce3"/>
          <table:table-cell table:number-columns-spanned="2" table:number-rows-spanned="1" table:style-name="ce3" office:value-type="string">
            <text:p>Voralpen Mitte</text:p>
          </table:table-cell>
          <table:table-cell table:style-name="ce3"/>
          <table:table-cell table:number-columns-spanned="2" table:number-rows-spanned="1" table:style-name="ce3" office:value-type="string">
            <text:p>Voralpen Ost</text:p>
          </table:table-cell>
          <table:table-cell table:style-name="ce3"/>
          <table:table-cell table:number-columns-spanned="2" table:number-rows-spanned="1" table:style-name="ce3" office:value-type="string">
            <text:p>Alpen Nordwest</text:p>
          </table:table-cell>
          <table:table-cell table:style-name="ce3"/>
          <table:table-cell table:number-columns-spanned="2" table:number-rows-spanned="1" table:style-name="ce3" office:value-type="string">
            <text:p>Alpen Mitte</text:p>
          </table:table-cell>
          <table:table-cell table:style-name="ce3"/>
          <table:table-cell table:number-columns-spanned="2" table:number-rows-spanned="1" table:style-name="ce3" office:value-type="string">
            <text:p>Alpen Nord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iS-Vegetationshöhenstufen (6 Klassen)</text:p>
          </table:table-cell>
          <table:table-cell table:style-name="ce3" office:value-type="string">
            <text:p>Baumzustand (lebend/tot)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4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ebend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4" table:style-name="ce4" office:value-type="string">
            <text:p>obersubalpi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ebend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70">
            <text:p>377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199">
            <text:p>819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291">
            <text:p>429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6260">
            <text:p>16260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/>
          <table:table-cell table:style-name="ce4" office:value-type="string">
            <text:p>to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1">
            <text:p>53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353">
            <text:p>135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70">
            <text:p>37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253">
            <text:p>2253</text:p>
          </table:table-cell>
          <table:table-cell table:style-name="ce5" office:value-type="float" office:value="17">
            <text:p>17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01">
            <text:p>430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9552">
            <text:p>955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661">
            <text:p>466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8514">
            <text:p>18514</text:p>
          </table:table-cell>
          <table:table-cell table:style-name="ce5" office:value-type="float" office:value="10">
            <text:p>10</text:p>
          </table:table-cell>
        </table:table-row>
        <table:table-row>
          <table:table-cell table:number-columns-spanned="1" table:number-rows-spanned="4" table:style-name="ce4" office:value-type="string">
            <text:p>subalpi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ebend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7">
            <text:p>13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99">
            <text:p>1199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4716">
            <text:p>471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22">
            <text:p>322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4585">
            <text:p>458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948">
            <text:p>194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571">
            <text:p>157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1602">
            <text:p>1160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7699">
            <text:p>1769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299">
            <text:p>729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1077">
            <text:p>51077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to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0">
            <text:p>11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883">
            <text:p>88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27">
            <text:p>12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253">
            <text:p>125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19">
            <text:p>219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33">
            <text:p>133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811">
            <text:p>281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041">
            <text:p>304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858">
            <text:p>85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9529">
            <text:p>9529</text:p>
          </table:table-cell>
          <table:table-cell table:style-name="ce5" office:value-type="float" office:value="10">
            <text:p>10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7">
            <text:p>24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94">
            <text:p>129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5598">
            <text:p>559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49">
            <text:p>449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5838">
            <text:p>583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167">
            <text:p>216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704">
            <text:p>170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4413">
            <text:p>1441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0739">
            <text:p>2073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8156">
            <text:p>815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0607">
            <text:p>60607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number-columns-spanned="1" table:number-rows-spanned="4" table:style-name="ce4" office:value-type="string">
            <text:p>hochmonta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ebend</text:p>
          </table:table-cell>
          <table:table-cell table:style-name="ce5" office:value-type="float" office:value="648">
            <text:p>648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0">
            <text:p>240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10">
            <text:p>531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907">
            <text:p>490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341">
            <text:p>234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8357">
            <text:p>835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560">
            <text:p>356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530">
            <text:p>153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3061">
            <text:p>2306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6672">
            <text:p>2667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112">
            <text:p>1211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8740">
            <text:p>88740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tot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75">
            <text:p>97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966">
            <text:p>96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669">
            <text:p>669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665">
            <text:p>166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39">
            <text:p>53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86">
            <text:p>38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4235">
            <text:p>423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203">
            <text:p>420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225">
            <text:p>222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5901">
            <text:p>15901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664">
            <text:p>664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4">
            <text:p>26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285">
            <text:p>628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873">
            <text:p>587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010">
            <text:p>301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0022">
            <text:p>1002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099">
            <text:p>409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916">
            <text:p>191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7296">
            <text:p>2729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0875">
            <text:p>3087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4337">
            <text:p>1433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4641">
            <text:p>104641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number-columns-spanned="1" table:number-rows-spanned="4" table:style-name="ce4" office:value-type="string">
            <text:p>unter- und obermonta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ebend</text:p>
          </table:table-cell>
          <table:table-cell table:style-name="ce5" office:value-type="float" office:value="48512">
            <text:p>4851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519">
            <text:p>451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668">
            <text:p>466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9380">
            <text:p>938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1851">
            <text:p>1185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2492">
            <text:p>1249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1014">
            <text:p>3101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4058">
            <text:p>2405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264">
            <text:p>1026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950">
            <text:p>695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8173">
            <text:p>817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002">
            <text:p>500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343">
            <text:p>534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0950">
            <text:p>2095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03175">
            <text:p>203175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tot</text:p>
          </table:table-cell>
          <table:table-cell table:style-name="ce5" office:value-type="float" office:value="5844">
            <text:p>584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97">
            <text:p>59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59">
            <text:p>45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693">
            <text:p>69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953">
            <text:p>95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265">
            <text:p>226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524">
            <text:p>452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109">
            <text:p>410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641">
            <text:p>164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75">
            <text:p>107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017">
            <text:p>201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83">
            <text:p>88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46">
            <text:p>74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364">
            <text:p>236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8170">
            <text:p>28170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54356">
            <text:p>5435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115">
            <text:p>511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127">
            <text:p>512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73">
            <text:p>1007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2804">
            <text:p>1280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4757">
            <text:p>1475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5538">
            <text:p>3553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167">
            <text:p>2816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1904">
            <text:p>1190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8024">
            <text:p>802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190">
            <text:p>1019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885">
            <text:p>588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089">
            <text:p>608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3314">
            <text:p>2331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31346">
            <text:p>231346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4" table:style-name="ce4" office:value-type="string">
            <text:p>submonta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ebend</text:p>
          </table:table-cell>
          <table:table-cell table:style-name="ce5" office:value-type="float" office:value="10825">
            <text:p>1082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0827">
            <text:p>1082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9486">
            <text:p>948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9186">
            <text:p>1918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3410">
            <text:p>2341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70">
            <text:p>170</text:p>
          </table:table-cell>
          <table:table-cell table:style-name="ce5" office:value-type="string">
            <text:p>.</text:p>
          </table:table-cell>
          <table:table-cell table:style-name="ce5" office:value-type="float" office:value="3735">
            <text:p>373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365">
            <text:p>236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058">
            <text:p>205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533">
            <text:p>153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15">
            <text:p>415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1086">
            <text:p>108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233">
            <text:p>123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6330">
            <text:p>86330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tot</text:p>
          </table:table-cell>
          <table:table-cell table:style-name="ce5" office:value-type="float" office:value="1595">
            <text:p>159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410">
            <text:p>141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908">
            <text:p>90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76">
            <text:p>107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742">
            <text:p>174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1">
            <text:p>21</text:p>
          </table:table-cell>
          <table:table-cell table:style-name="ce5" office:value-type="string">
            <text:p>.</text:p>
          </table:table-cell>
          <table:table-cell table:style-name="ce5" office:value-type="float" office:value="238">
            <text:p>23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05">
            <text:p>40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00">
            <text:p>40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11">
            <text:p>11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73">
            <text:p>273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338">
            <text:p>8338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2420">
            <text:p>1242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2237">
            <text:p>1223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394">
            <text:p>1039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0262">
            <text:p>2026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5152">
            <text:p>2515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91">
            <text:p>191</text:p>
          </table:table-cell>
          <table:table-cell table:style-name="ce5" office:value-type="string">
            <text:p>.</text:p>
          </table:table-cell>
          <table:table-cell table:style-name="ce5" office:value-type="float" office:value="3973">
            <text:p>397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770">
            <text:p>277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457">
            <text:p>245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616">
            <text:p>161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26">
            <text:p>526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359">
            <text:p>135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312">
            <text:p>131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4669">
            <text:p>94669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number-columns-spanned="1" table:number-rows-spanned="4" table:style-name="ce4" office:value-type="string">
            <text:p>hyperinsubrisch und kolli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ebend</text:p>
          </table:table-cell>
          <table:table-cell table:style-name="ce5" office:value-type="float" office:value="169">
            <text:p>169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66">
            <text:p>86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8">
            <text:p>318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47">
            <text:p>344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89">
            <text:p>89</text:p>
          </table:table-cell>
          <table:table-cell table:style-name="ce5" office:value-type="string">
            <text:p>.</text:p>
          </table:table-cell>
          <table:table-cell table:style-name="ce5" office:value-type="float" office:value="25714">
            <text:p>2571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0604">
            <text:p>30604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/>
          <table:table-cell table:style-name="ce4" office:value-type="string">
            <text:p>tot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7">
            <text:p>217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38">
            <text:p>93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978">
            <text:p>697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8165">
            <text:p>8165</text:p>
          </table:table-cell>
          <table:table-cell table:style-name="ce5" office:value-type="float" office:value="10">
            <text:p>10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86">
            <text:p>186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83">
            <text:p>108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2">
            <text:p>332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86">
            <text:p>438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89">
            <text:p>89</text:p>
          </table:table-cell>
          <table:table-cell table:style-name="ce5" office:value-type="string">
            <text:p>.</text:p>
          </table:table-cell>
          <table:table-cell table:style-name="ce5" office:value-type="float" office:value="32692">
            <text:p>3269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8768">
            <text:p>38768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number-columns-spanned="1" table:number-rows-spanned="4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ebend</text:p>
          </table:table-cell>
          <table:table-cell table:style-name="ce5" office:value-type="float" office:value="60153">
            <text:p>6015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5346">
            <text:p>1534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5398">
            <text:p>1539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8567">
            <text:p>2856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5579">
            <text:p>3557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9171">
            <text:p>1917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4373">
            <text:p>4437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9086">
            <text:p>2908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5264">
            <text:p>2526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3991">
            <text:p>1399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1689">
            <text:p>1168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7968">
            <text:p>4796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9235">
            <text:p>5923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0366">
            <text:p>7036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76187">
            <text:p>476187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/>
          <table:table-cell table:style-name="ce4" office:value-type="string">
            <text:p>tot</text:p>
          </table:table-cell>
          <table:table-cell table:style-name="ce5" office:value-type="float" office:value="7472">
            <text:p>747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007">
            <text:p>200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717">
            <text:p>171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769">
            <text:p>176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708">
            <text:p>270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356">
            <text:p>335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610">
            <text:p>661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310">
            <text:p>531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958">
            <text:p>495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915">
            <text:p>191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647">
            <text:p>264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9672">
            <text:p>967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9421">
            <text:p>942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795">
            <text:p>1279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2357">
            <text:p>72357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67625">
            <text:p>6762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7353">
            <text:p>1735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7115">
            <text:p>1711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0335">
            <text:p>3033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8288">
            <text:p>3828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2527">
            <text:p>2252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0983">
            <text:p>5098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4396">
            <text:p>3439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0221">
            <text:p>3022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5906">
            <text:p>1590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4336">
            <text:p>1433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7640">
            <text:p>5764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8657">
            <text:p>6865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3161">
            <text:p>8316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48544">
            <text:p>548544</text:p>
          </table:table-cell>
          <table:table-cell table:style-name="ce5" office:value-type="float" office:value="1">
            <text:p>1</text:p>
          </table:table-cell>
        </table:table-row>
        <table:table-row table:style-name="ro_0_45">
          <table:table-cell table:number-columns-spanned="32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2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3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31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31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31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31" table:number-rows-spanned="1" table:style-name="ce7" office:value-type="string">
            <text:p>Wirtschaftsregion [WIREGR0704, 366]
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3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31" table:number-rows-spanned="1" table:style-name="ce7" office:value-type="string">
            <text:p>Gesamtstammzahl [3], Stk.
Anzahl Stämme aller lebenden und toten Bäume und Sträucher (stehende und liegende) ab 12 cm Brusthöhendurchmesser (BHD). Die Gesamtstammzahl ist die Summe von Stammzahl und Totholzstammzahl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31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31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31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31" table:number-rows-spanned="1" table:style-name="ce7" office:value-type="string">
            <text:p>NaiS-Vegetationshöhenstufen (6 Klassen) [NAISHSTKOMB6KL, 2633]
Vegetationshöhenstufen in der Systematik der Wegleitung Nachhaltigkeit und Erfolgskontrolle im Schutzwald (NaiS; Frehner et al. 2005), reduziert auf sechs Klassen. Die Variable stellt eine Vereinfachung der NaiS-Vegetationshöhenstufen in zehn Klassen (NAISHSTKOMB) dar, indem die Klassen «hyperinsubrisch», «kollin» und «kollin mit Buche» zur Klasse «hyperinsubrisch und kollin» und die Stufen «untermontan», «obermontan» und «unter-/obermontan» zur Stufe «unter- und obermontan» zusammengezogen wurden. Die Angaben beruhen einerseits auf von Experten bestimmten Vegetationshöhenstufen (zugängliche Waldprobeflächen des LFI4 auf dem 1,4-km-Netz; Arge Frehner et al. 2020) und andererseits auf den für die Periode 1981-2010 modellierten Vegetationshöhenstufen (übrige Probeflächen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13.05.2024 07:19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1" table:number-rows-spanned="1" table:style-name="ce7" office:value-type="string">
            <text:p>keine Angabe, obersubalpin, subalpin, hochmontan, unter- und obermontan, submontan, hyperinsubrisch und kolli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31" table:number-rows-spanned="1" table:style-name="ce7" office:value-type="string">
            <text:p>Baumzustand (lebend/tot) [PBZUSTLEBTOT, 1265]
Einteilung der Bäume und Sträucher ab 12 cm Brusthöhendurchmesser (BHD) in lebende oder tote. Grundlage: Feldaufnahme (MID 58: Bemerkungen, MID 1018: Baumzustand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20.03.2024 05:11:4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1" table:number-rows-spanned="1" table:style-name="ce7" office:value-type="string">
            <text:p>keine Angabe, lebend, tot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3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3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3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7T16:56:03+02:00</meta:creation-date>
    <dc:date>2026-09-17T16:56:03+02:00</dc:date>
    <dc:title>Untitled Spreadsheet</dc:title>
    <dc:description/>
    <dc:subject/>
    <meta:keyword/>
    <meta:user-defined meta:name="Company"/>
    <meta:user-defined meta:name="category"/>
  </office:meta>
</office:document-meta>
</file>