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Fläche der Fahrzeugspuren (Bodenstörung)</text:p>
          </table:table-cell>
        </table:table-row>
        <table:table-row>
          <table:table-cell table:number-columns-spanned="31" table:number-rows-spanned="1" table:style-name="ce0" office:value-type="string">
            <text:p>Spurtyp (Intensität der Bodenstörung)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%, Spaltentotal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purtyp (Intensität der Bodenstörung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purtyp 1 (leichte Störung)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3.6">
            <text:p>3.6</text:p>
          </table:table-cell>
        </table:table-row>
        <table:table-row>
          <table:table-cell table:style-name="ce4" office:value-type="string">
            <text:p>Spurtyp 2 (mässige Störung)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3.6">
            <text:p>3.6</text:p>
          </table:table-cell>
        </table:table-row>
        <table:table-row>
          <table:table-cell table:style-name="ce4" office:value-type="string">
            <text:p>Spurtyp 3 (starke Störung)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2">
            <text:p>2.2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0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Spurtyp (Intensität der Bodenstörung) [BSTYP, 2404]
Typ der Spuren von Holzerntefahrzeugen wie Traktoren, Forwardern und Vollerntern auf dem Waldboden in drei Klassen. Bei Spurtyp 3 (starke Störung) ist davon auszugehen, dass die Bodenfruchbarkeit erheblich und langfristig geschädigt ist (Lüscher et al. 2016). Grundlage: Feldaufnahme (MID 954: Bodenschadentyp LIS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9.03.2024 23:29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keine Angabe, Spurtyp 1 (leichte Störung), Spurtyp 2 (mässige Störung), Spurtyp 3 (starke Störung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6:06:38+02:00</meta:creation-date>
    <dc:date>2026-09-10T16:06:38+02:00</dc:date>
    <dc:title>Untitled Spreadsheet</dc:title>
    <dc:description/>
    <dc:subject/>
    <meta:keyword/>
    <meta:user-defined meta:name="Company"/>
    <meta:user-defined meta:name="category"/>
  </office:meta>
</office:document-meta>
</file>