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2.408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2.037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2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Gesamtstammzahl</text:p>
          </table:table-cell>
        </table:table-row>
        <table:table-row>
          <table:table-cell table:number-columns-spanned="16" table:number-rows-spanned="1" table:style-name="ce0" office:value-type="string">
            <text:p>Eigentum (2 Klassen) · Baumzustand (lebend/tot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Stk.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Baumzustand (lebend/tot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öffentlich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5">
            <text:p>47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11">
            <text:p>51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24">
            <text:p>5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priva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99">
            <text:p>4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3">
            <text:p>5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23">
            <text:p>7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1">
            <text:p>5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11">
            <text:p>5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3">
            <text:p>59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1">
            <text:p>1</text:p>
          </table:table-cell>
        </table:table-row>
        <table:table-row table:style-name="ro_0_29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4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4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4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4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4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4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4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4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4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4" table:number-rows-spanned="1" table:style-name="ce7" office:value-type="string">
            <text:p>Baumzustand (lebend/tot) [PBZUSTLEBTOT, 1265]
Einteilung der Bäume und Sträucher ab 12 cm Brusthöhendurchmesser (BHD) in lebende oder tot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keine Angabe, lebend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3:15:14+02:00</meta:creation-date>
    <dc:date>2026-09-09T23:15:14+02:00</dc:date>
    <dc:title>Untitled Spreadsheet</dc:title>
    <dc:description/>
    <dc:subject/>
    <meta:keyword/>
    <meta:user-defined meta:name="Company"/>
    <meta:user-defined meta:name="category"/>
  </office:meta>
</office:document-meta>
</file>