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Wald ohne Gebüschwald, Gebüschwald</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Wald ohne Gebüschwald</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5.1">
            <text:p>5.1</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6.9">
            <text:p>6.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8">
            <text:p>58.8</text:p>
          </table:table-cell>
          <table:table-cell table:style-name="ce5" office:value-type="float" office:value="8">
            <text:p>8</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6.5">
            <text:p>186.5</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5">
            <text:p>41.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210.69999999999999">
            <text:p>210.69999999999999</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58.4">
            <text:p>58.4</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37.80000000000001">
            <text:p>137.80000000000001</text:p>
          </table:table-cell>
          <table:table-cell table:style-name="ce5" office:value-type="float" office:value="3">
            <text:p>3</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94.40000000000001">
            <text:p>94.40000000000001</text:p>
          </table:table-cell>
          <table:table-cell table:style-name="ce5" office:value-type="float" office:value="6">
            <text:p>6</text:p>
          </table:table-cell>
          <table:table-cell table:style-name="ce5" office:value-type="float" office:value="130.099999999999994">
            <text:p>130.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15:04+02:00</meta:creation-date>
    <dc:date>2026-09-10T14:15:04+02:00</dc:date>
    <dc:title>Untitled Spreadsheet</dc:title>
    <dc:description/>
    <dc:subject/>
    <meta:keyword/>
    <meta:user-defined meta:name="Company"/>
    <meta:user-defined meta:name="category"/>
  </office:meta>
</office:document-meta>
</file>