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852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row" style:name="ro_0_5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LFI5</text:p>
          </table:table-cell>
        </table:table-row>
        <table:table-row>
          <table:table-cell table:number-columns-spanned="32" table:number-rows-spanned="1" table:style-name="ce0" office:value-type="string">
            <text:p>Stammzahl</text:p>
          </table:table-cell>
        </table:table-row>
        <table:table-row>
          <table:table-cell table:number-columns-spanned="32" table:number-rows-spanned="1" table:style-name="ce0" office:value-type="string">
            <text:p>NaiS-Vegetationshöhenstufen (6 Klassen) · Nadelholz, Laubholz</text:p>
          </table:table-cell>
        </table:table-row>
        <table:table-row>
          <table:table-cell table:number-columns-spanned="32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2" table:number-rows-spanned="1" table:style-name="ce0" office:value-type="string">
            <text:p>Einheit: %, Zwischentotal</text:p>
          </table:table-cell>
        </table:table-row>
        <table:table-row>
          <table:table-cell table:number-columns-spanned="32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32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2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obersubalpin</text:p>
          </table:table-cell>
          <table:table-cell table:style-name="ce4" office:value-type="string">
            <text:p>keine Angab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7.7">
            <text:p>97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9.3">
            <text:p>99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.40000000000001">
            <text:p>98.4000000000000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.7">
            <text:p>98.7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subalpin</text:p>
          </table:table-cell>
          <table:table-cell table:style-name="ce4" office:value-type="string">
            <text:p>keine Angab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6.90000000000001">
            <text:p>96.9000000000000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8.7">
            <text:p>98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3.2">
            <text:p>93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3.7">
            <text:p>93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96.8">
            <text:p>96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94.3">
            <text:p>94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95.40000000000001">
            <text:p>95.4000000000000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98.7">
            <text:p>98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0.40000000000001">
            <text:p>90.4000000000000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hoch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11.2">
            <text:p>11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3.90000000000001">
            <text:p>93.9000000000000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2.40000000000001">
            <text:p>92.4000000000000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7.40000000000001">
            <text:p>97.4000000000000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3.59999999999999">
            <text:p>83.5999999999999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94.099999999999994">
            <text:p>94.09999999999999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85.3">
            <text:p>85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81.59999999999999">
            <text:p>81.5999999999999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7.5">
            <text:p>77.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82.099999999999994">
            <text:p>82.099999999999994</text:p>
          </table:table-cell>
          <table:table-cell table:style-name="ce5" office:value-type="float" office:value="1.7">
            <text:p>1.7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.2">
            <text:p>11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.7">
            <text:p>1.7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unter- und ober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54.2">
            <text:p>54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69.8">
            <text:p>69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8.5">
            <text:p>58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60.7">
            <text:p>60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.1">
            <text:p>1.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61.8">
            <text:p>61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1.4">
            <text:p>51.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62.1">
            <text:p>62.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83.5">
            <text:p>83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1.1">
            <text:p>1.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sub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52.1">
            <text:p>52.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14.2">
            <text:p>14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1.7">
            <text:p>1.7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70.5">
            <text:p>70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0.5">
            <text:p>70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64.90000000000001">
            <text:p>64.9000000000000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8.8">
            <text:p>58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2.4">
            <text:p>52.4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70.59999999999999">
            <text:p>70.59999999999999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75.5">
            <text:p>75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64.40000000000001">
            <text:p>64.40000000000001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83.7">
            <text:p>83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4.2">
            <text:p>14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1.1">
            <text:p>61.1</text:p>
          </table:table-cell>
          <table:table-cell table:style-name="ce5" office:value-type="float" office:value="1.7">
            <text:p>1.7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hyperinsubrisch und kolli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9.4">
            <text:p>9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3.3">
            <text:p>83.3</text:p>
          </table:table-cell>
          <table:table-cell table:style-name="ce5" office:value-type="float" office:value="9.4">
            <text:p>9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93.099999999999994">
            <text:p>93.099999999999994</text:p>
          </table:table-cell>
          <table:table-cell table:style-name="ce5" office:value-type="string">
            <text:p>.</text:p>
          </table:table-cell>
          <table:table-cell table:style-name="ce5" office:value-type="float" office:value="98.40000000000001">
            <text:p>98.4000000000000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2.8">
            <text:p>92.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0.2">
            <text:p>70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2.2">
            <text:p>62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65.5">
            <text:p>65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4.7">
            <text:p>54.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74.5">
            <text:p>74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86.2">
            <text:p>86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1.8">
            <text:p>71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5.3">
            <text:p>45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5.8">
            <text:p>65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53">
          <table:table-cell table:number-columns-spanned="32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3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31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1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1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1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1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1" table:number-rows-spanned="1" table:style-name="ce7" office:value-type="string">
            <text:p>Zwischentotal [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1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31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8:31:59+02:00</meta:creation-date>
    <dc:date>2026-09-10T18:31:59+02:00</dc:date>
    <dc:title>Untitled Spreadsheet</dc:title>
    <dc:description/>
    <dc:subject/>
    <meta:keyword/>
    <meta:user-defined meta:name="Company"/>
    <meta:user-defined meta:name="category"/>
  </office:meta>
</office:document-meta>
</file>