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1.852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1.852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numero di fusti</text:p>
          </table:table-cell>
        </table:table-row>
        <table:table-row>
          <table:table-cell table:number-columns-spanned="31" table:number-rows-spanned="1" table:style-name="ce0" office:value-type="string">
            <text:p>fasce vegetazionali NaiS (6 classi)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1000 n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6 classi)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09">
            <text:p>430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509">
            <text:p>850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91">
            <text:p>429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7110">
            <text:p>17110</text:p>
          </table:table-cell>
          <table:table-cell table:style-name="ce5" office:value-type="float" office:value="10">
            <text:p>10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99">
            <text:p>119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003">
            <text:p>500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22">
            <text:p>322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4618">
            <text:p>461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84">
            <text:p>198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818">
            <text:p>18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784">
            <text:p>1178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562">
            <text:p>1856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559">
            <text:p>755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2987">
            <text:p>5298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648">
            <text:p>648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0">
            <text:p>24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42">
            <text:p>534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907">
            <text:p>490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41">
            <text:p>234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632">
            <text:p>863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844">
            <text:p>384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30">
            <text:p>15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3828">
            <text:p>238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804">
            <text:p>2680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161">
            <text:p>1216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0278">
            <text:p>90278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montana inferiore e superiore</text:p>
          </table:table-cell>
          <table:table-cell table:style-name="ce5" office:value-type="float" office:value="48599">
            <text:p>485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519">
            <text:p>45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822">
            <text:p>482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707">
            <text:p>970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851">
            <text:p>1185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786">
            <text:p>1278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108">
            <text:p>3110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262">
            <text:p>2426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732">
            <text:p>1073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093">
            <text:p>709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544">
            <text:p>854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02">
            <text:p>500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680">
            <text:p>568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575">
            <text:p>2157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6279">
            <text:p>20627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submontana</text:p>
          </table:table-cell>
          <table:table-cell table:style-name="ce5" office:value-type="float" office:value="10913">
            <text:p>1091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827">
            <text:p>1082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486">
            <text:p>948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9391">
            <text:p>1939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515">
            <text:p>2351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0">
            <text:p>170</text:p>
          </table:table-cell>
          <table:table-cell table:style-name="ce5" office:value-type="string">
            <text:p>.</text:p>
          </table:table-cell>
          <table:table-cell table:style-name="ce5" office:value-type="float" office:value="3735">
            <text:p>373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365">
            <text:p>236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58">
            <text:p>205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533">
            <text:p>153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15">
            <text:p>415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086">
            <text:p>108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233">
            <text:p>123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728">
            <text:p>8672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iperinsubrica e collinare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66">
            <text:p>86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8">
            <text:p>31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06">
            <text:p>370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9">
            <text:p>89</text:p>
          </table:table-cell>
          <table:table-cell table:style-name="ce5" office:value-type="string">
            <text:p>.</text:p>
          </table:table-cell>
          <table:table-cell table:style-name="ce5" office:value-type="float" office:value="25714">
            <text:p>2571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862">
            <text:p>30862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60329">
            <text:p>603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346">
            <text:p>153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551">
            <text:p>1555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098">
            <text:p>290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684">
            <text:p>3568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498">
            <text:p>1949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753">
            <text:p>4475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290">
            <text:p>2929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039">
            <text:p>2603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455">
            <text:p>1445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307">
            <text:p>1230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9715">
            <text:p>4971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878">
            <text:p>6087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1300">
            <text:p>7130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4244">
            <text:p>484244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31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0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0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0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0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0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0" table:number-rows-spanned="1" table:style-name="ce7" office:value-type="string">
            <text:p>numero di fusti [73], Stk.
Numero di fusti di tutti gli alberi e arbusti viv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0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0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0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0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0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0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0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0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0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0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1:04:35+02:00</meta:creation-date>
    <dc:date>2026-09-10T21:04:35+02:00</dc:date>
    <dc:title>Untitled Spreadsheet</dc:title>
    <dc:description/>
    <dc:subject/>
    <meta:keyword/>
    <meta:user-defined meta:name="Company"/>
    <meta:user-defined meta:name="category"/>
  </office:meta>
</office:document-meta>
</file>