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667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667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667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667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667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667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667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667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667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667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667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667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667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667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667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1.667cm" fo:break-before="auto"/>
    </style:style>
    <style:style style:family="table-column" style:name="co_0_54">
      <style:table-column-properties style:column-width="0.74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Stammzahl</text:p>
          </table:table-cell>
        </table:table-row>
        <table:table-row>
          <table:table-cell table:number-columns-spanned="54" table:number-rows-spanned="1" table:style-name="ce0" office:value-type="string">
            <text:p>NaiS-Vegetationshöhenstufen (6 Klassen) · Nadelholz, Laubholz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Stk./ha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ober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1">
            <text:p>36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2">
            <text:p>42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3">
            <text:p>4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3">
            <text:p>36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number-columns-spanned="1" table:number-rows-spanned="5" table:style-name="ce4" office:value-type="string">
            <text:p>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29">
            <text:p>142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">
            <text:p>7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81">
            <text:p>88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24">
            <text:p>72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7">
            <text:p>34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0">
            <text:p>37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29">
            <text:p>142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">
            <text:p>7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5">
            <text:p>89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39">
            <text:p>73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5" table:style-name="ce4" office:value-type="string">
            <text:p>hoch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6">
            <text:p>48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7">
            <text:p>28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1">
            <text:p>42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7">
            <text:p>49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6">
            <text:p>37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2">
            <text:p>27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09">
            <text:p>50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9">
            <text:p>34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0">
            <text:p>49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01">
            <text:p>5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41">
            <text:p>54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35">
            <text:p>43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72">
            <text:p>47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5">
            <text:p>42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unter- und ober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57">
            <text:p>35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25">
            <text:p>22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0">
            <text:p>27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37">
            <text:p>43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19">
            <text:p>31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7">
            <text:p>44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31">
            <text:p>43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2">
            <text:p>31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8">
            <text:p>37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9">
            <text:p>44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0">
            <text:p>36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89">
            <text:p>58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3">
            <text:p>43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1">
            <text:p>39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21">
            <text:p>52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42">
            <text:p>54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4">
            <text:p>51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1">
            <text:p>36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sub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85">
            <text:p>78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4">
            <text:p>27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2">
            <text:p>20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4">
            <text:p>2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4">
            <text:p>18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5">
            <text:p>3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0">
            <text:p>220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7">
            <text:p>35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5">
            <text:p>36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5">
            <text:p>3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3">
            <text:p>42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0">
            <text:p>81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76">
            <text:p>47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38">
            <text:p>33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9">
            <text:p>59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hyperinsubrisch und koll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0">
            <text:p>15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9">
            <text:p>29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2">
            <text:p>63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0">
            <text:p>390</text:p>
          </table:table-cell>
          <table:table-cell table:style-name="ce5" office:value-type="string">
            <text:p>.</text:p>
          </table:table-cell>
          <table:table-cell table:style-name="ce5" office:value-type="float" office:value="530">
            <text:p>5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8">
            <text:p>46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6">
            <text:p>63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0">
            <text:p>540</text:p>
          </table:table-cell>
          <table:table-cell table:style-name="ce5" office:value-type="string">
            <text:p>.</text:p>
          </table:table-cell>
          <table:table-cell table:style-name="ce5" office:value-type="float" office:value="539">
            <text:p>53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92">
            <text:p>39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4">
            <text:p>504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57">
            <text:p>35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5">
            <text:p>32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5">
            <text:p>31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1">
            <text:p>23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4">
            <text:p>23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6">
            <text:p>28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4">
            <text:p>30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4">
            <text:p>20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6">
            <text:p>18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1">
            <text:p>38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35">
            <text:p>43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19">
            <text:p>61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28">
            <text:p>5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96">
            <text:p>39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82">
            <text:p>48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11">
            <text:p>51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6">
            <text:p>40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">
            <text:p>1</text:p>
          </table:table-cell>
        </table:table-row>
        <table:table-row table:style-name="ro_0_53">
          <table:table-cell table:number-columns-spanned="54" table:number-rows-spanned="1" table:style-name="ce0" office:value-type="string">
            <text:p>© WSL, Schweizerisches Landesforstinventar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3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3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3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3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3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3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53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2:31:32+02:00</meta:creation-date>
    <dc:date>2026-09-10T02:31:32+02:00</dc:date>
    <dc:title>Untitled Spreadsheet</dc:title>
    <dc:description/>
    <dc:subject/>
    <meta:keyword/>
    <meta:user-defined meta:name="Company"/>
    <meta:user-defined meta:name="category"/>
  </office:meta>
</office:document-meta>
</file>