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85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biomassa delle ceppaie</text:p>
          </table:table-cell>
        </table:table-row>
        <table:table-row>
          <table:table-cell table:number-columns-spanned="31" table:number-rows-spanned="1" table:style-name="ce0" office:value-type="string">
            <text:p>ceppaia: consistenza del legno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eppaia: consistenza del legno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legno fresco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legno duro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 office:value-type="string">
            <text:p>legno marcio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legno in decomposizione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legno putrefatto e inconsistente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0">
          <table:table-cell table:number-columns-spanned="31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ceppaia: consistenza del legno [STOTOABBAU, 2369]
Stadio di decomposizione del legno delle ceppaie a partire da 7 cm di diametro, in cinque classi. Fonte: rilievo sul terreno (MID 971: Stock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29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legno fresco, legno duro, legno marcio, legno in decomposizione, legno putrefatto e inconsisten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30:05+02:00</meta:creation-date>
    <dc:date>2026-09-10T06:30:05+02:00</dc:date>
    <dc:title>Untitled Spreadsheet</dc:title>
    <dc:description/>
    <dc:subject/>
    <meta:keyword/>
    <meta:user-defined meta:name="Company"/>
    <meta:user-defined meta:name="category"/>
  </office:meta>
</office:document-meta>
</file>