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4.26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482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482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482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482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482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482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482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482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482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482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482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482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482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482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482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482cm" fo:break-before="auto"/>
    </style:style>
    <style:style style:family="table-column" style:name="co_0_54">
      <style:table-column-properties style:column-width="0.741cm" fo:break-before="auto"/>
    </style:style>
    <style:style style:family="table-row" style:name="ro_0_3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IFN5</text:p>
          </table:table-cell>
        </table:table-row>
        <table:table-row>
          <table:table-cell table:number-columns-spanned="54" table:number-rows-spanned="1" table:style-name="ce0" office:value-type="string">
            <text:p>numero totale di fusti</text:p>
          </table:table-cell>
        </table:table-row>
        <table:table-row>
          <table:table-cell table:number-columns-spanned="54" table:number-rows-spanned="1" table:style-name="ce0" office:value-type="string">
            <text:p>alte/basse quote · conifere e latifoglie</text:p>
          </table:table-cell>
        </table:table-row>
        <table:table-row>
          <table:table-cell table:number-columns-spanned="54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4" table:number-rows-spanned="1" table:style-name="ce0" office:value-type="string">
            <text:p>unità: 1000 n</text:p>
          </table:table-cell>
        </table:table-row>
        <table:table-row>
          <table:table-cell table:number-columns-spanned="54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54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4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conifere e latifoglie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basse quot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4801">
            <text:p>48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61">
            <text:p>86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2621">
            <text:p>2262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70">
            <text:p>227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843">
            <text:p>284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26">
            <text:p>62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648">
            <text:p>164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494">
            <text:p>449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455">
            <text:p>945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99">
            <text:p>239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25">
            <text:p>425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863">
            <text:p>86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241">
            <text:p>524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60">
            <text:p>176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318">
            <text:p>331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52">
            <text:p>55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552">
            <text:p>455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743">
            <text:p>374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31">
            <text:p>73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073">
            <text:p>807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51">
            <text:p>295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02">
            <text:p>60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221">
            <text:p>722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2302">
            <text:p>9230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8728">
            <text:p>872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">
            <text:p>36</text:p>
          </table:table-cell>
          <table:table-cell table:style-name="ce5" office:value-type="string">
            <text:p>.</text:p>
          </table:table-cell>
          <table:table-cell table:style-name="ce5" office:value-type="float" office:value="904">
            <text:p>90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745">
            <text:p>1974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561">
            <text:p>556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975">
            <text:p>597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31">
            <text:p>63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97">
            <text:p>89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258">
            <text:p>625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593">
            <text:p>659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096">
            <text:p>509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92">
            <text:p>269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99">
            <text:p>179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156">
            <text:p>115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782">
            <text:p>778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291">
            <text:p>329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431">
            <text:p>743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78">
            <text:p>157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759">
            <text:p>475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6987">
            <text:p>4698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96">
            <text:p>99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4071">
            <text:p>1407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849">
            <text:p>584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30">
            <text:p>53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089">
            <text:p>1008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9434">
            <text:p>16943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47">
            <text:p>47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3529">
            <text:p>135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6">
            <text:p>136</text:p>
          </table:table-cell>
          <table:table-cell table:style-name="ce5" office:value-type="string">
            <text:p>.</text:p>
          </table:table-cell>
          <table:table-cell table:style-name="ce5" office:value-type="float" office:value="1764">
            <text:p>176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2381">
            <text:p>4238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850">
            <text:p>785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818">
            <text:p>881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82">
            <text:p>78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523">
            <text:p>152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907">
            <text:p>790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087">
            <text:p>110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569">
            <text:p>1456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090">
            <text:p>509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224">
            <text:p>222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19">
            <text:p>201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3023">
            <text:p>1302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050">
            <text:p>50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784">
            <text:p>1078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30">
            <text:p>213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311">
            <text:p>931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0729">
            <text:p>5072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27">
            <text:p>172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2143">
            <text:p>2214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800">
            <text:p>88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33">
            <text:p>113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7327">
            <text:p>1732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1840">
            <text:p>261840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alte quot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16">
            <text:p>211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51">
            <text:p>205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6581">
            <text:p>2658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955">
            <text:p>895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21">
            <text:p>282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6108">
            <text:p>6610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72">
            <text:p>167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351">
            <text:p>635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585">
            <text:p>558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03">
            <text:p>210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880">
            <text:p>788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692">
            <text:p>769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48">
            <text:p>114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180">
            <text:p>718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670">
            <text:p>1467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798">
            <text:p>679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241">
            <text:p>1424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542">
            <text:p>4054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07">
            <text:p>80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63">
            <text:p>76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26066">
            <text:p>22606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0">
            <text:p>26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24">
            <text:p>72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977">
            <text:p>897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3">
            <text:p>153</text:p>
          </table:table-cell>
          <table:table-cell table:style-name="ce5" office:value-type="string">
            <text:p>.</text:p>
          </table:table-cell>
          <table:table-cell table:style-name="ce5" office:value-type="float" office:value="2247">
            <text:p>224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07">
            <text:p>240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949">
            <text:p>894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38">
            <text:p>73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209">
            <text:p>220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19">
            <text:p>181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22">
            <text:p>52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735">
            <text:p>173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590">
            <text:p>459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18">
            <text:p>121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631">
            <text:p>363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40">
            <text:p>344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658">
            <text:p>265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888">
            <text:p>588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279">
            <text:p>827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0605">
            <text:p>6060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1">
            <text:p>7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77">
            <text:p>237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775">
            <text:p>277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5558">
            <text:p>3555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3">
            <text:p>153</text:p>
          </table:table-cell>
          <table:table-cell table:style-name="ce5" office:value-type="string">
            <text:p>.</text:p>
          </table:table-cell>
          <table:table-cell table:style-name="ce5" office:value-type="float" office:value="11202">
            <text:p>1120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28">
            <text:p>522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5072">
            <text:p>7507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410">
            <text:p>241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561">
            <text:p>856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404">
            <text:p>740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25">
            <text:p>262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614">
            <text:p>961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282">
            <text:p>1228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66">
            <text:p>236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811">
            <text:p>1081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110">
            <text:p>1811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456">
            <text:p>945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129">
            <text:p>201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840">
            <text:p>4884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71">
            <text:p>87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61">
            <text:p>86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86704">
            <text:p>28670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4801">
            <text:p>48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216">
            <text:p>221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912">
            <text:p>291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201">
            <text:p>492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70">
            <text:p>227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798">
            <text:p>1179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447">
            <text:p>344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7756">
            <text:p>6775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167">
            <text:p>616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806">
            <text:p>1580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983">
            <text:p>798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28">
            <text:p>252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743">
            <text:p>874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934">
            <text:p>1293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60">
            <text:p>176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467">
            <text:p>446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732">
            <text:p>773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552">
            <text:p>455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413">
            <text:p>1841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529">
            <text:p>752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2314">
            <text:p>2231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494">
            <text:p>4349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410">
            <text:p>141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985">
            <text:p>798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8368">
            <text:p>31836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8728">
            <text:p>872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627">
            <text:p>162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8723">
            <text:p>2872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14">
            <text:p>571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222">
            <text:p>822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31">
            <text:p>63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305">
            <text:p>330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207">
            <text:p>1520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331">
            <text:p>733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306">
            <text:p>730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511">
            <text:p>451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321">
            <text:p>232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891">
            <text:p>289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372">
            <text:p>1237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91">
            <text:p>329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649">
            <text:p>864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209">
            <text:p>520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759">
            <text:p>475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0427">
            <text:p>5042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54">
            <text:p>365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958">
            <text:p>1995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128">
            <text:p>1412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94">
            <text:p>59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187">
            <text:p>1018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30039">
            <text:p>23003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3529">
            <text:p>135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13">
            <text:p>251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540">
            <text:p>454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7939">
            <text:p>7793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003">
            <text:p>800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0020">
            <text:p>2002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82">
            <text:p>78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751">
            <text:p>675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2978">
            <text:p>8297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3497">
            <text:p>1349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130">
            <text:p>2313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494">
            <text:p>124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50">
            <text:p>485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633">
            <text:p>1163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305">
            <text:p>2530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050">
            <text:p>50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150">
            <text:p>131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941">
            <text:p>1294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311">
            <text:p>931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8840">
            <text:p>6884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1183">
            <text:p>1118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272">
            <text:p>4227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640">
            <text:p>5764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03">
            <text:p>200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8188">
            <text:p>1818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48544">
            <text:p>548544</text:p>
          </table:table-cell>
          <table:table-cell table:style-name="ce5" office:value-type="float" office:value="1">
            <text:p>1</text:p>
          </table:table-cell>
        </table:table-row>
        <table:table-row table:style-name="ro_0_33">
          <table:table-cell table:number-columns-spanned="54" table:number-rows-spanned="1" table:style-name="ce0" office:value-type="string">
            <text:p>© WSL, Inventario Forestale Nazionale Svizzero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2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52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52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2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2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2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2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2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2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13.05.2024 07:22:3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2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52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2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2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5:42:32+02:00</meta:creation-date>
    <dc:date>2026-09-10T05:42:32+02:00</dc:date>
    <dc:title>Untitled Spreadsheet</dc:title>
    <dc:description/>
    <dc:subject/>
    <meta:keyword/>
    <meta:user-defined meta:name="Company"/>
    <meta:user-defined meta:name="category"/>
  </office:meta>
</office:document-meta>
</file>