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4.26cm" fo:break-before="auto"/>
    </style:style>
    <style:style style:family="table-column" style:name="co_0_2">
      <style:table-column-properties style:column-width="3.889cm" fo:break-before="auto"/>
    </style:style>
    <style:style style:family="table-column" style:name="co_0_3">
      <style:table-column-properties style:column-width="2.037cm" fo:break-before="auto"/>
    </style:style>
    <style:style style:family="table-column" style:name="co_0_4">
      <style:table-column-properties style:column-width="0.741cm" fo:break-before="auto"/>
    </style:style>
    <style:style style:family="table-column" style:name="co_0_5">
      <style:table-column-properties style:column-width="2.037cm" fo:break-before="auto"/>
    </style:style>
    <style:style style:family="table-column" style:name="co_0_6">
      <style:table-column-properties style:column-width="0.741cm" fo:break-before="auto"/>
    </style:style>
    <style:style style:family="table-column" style:name="co_0_7">
      <style:table-column-properties style:column-width="2.408cm" fo:break-before="auto"/>
    </style:style>
    <style:style style:family="table-column" style:name="co_0_8">
      <style:table-column-properties style:column-width="1.111cm" fo:break-before="auto"/>
    </style:style>
    <style:style style:family="table-column" style:name="co_0_9">
      <style:table-column-properties style:column-width="2.593cm" fo:break-before="auto"/>
    </style:style>
    <style:style style:family="table-column" style:name="co_0_10">
      <style:table-column-properties style:column-width="1.296cm" fo:break-before="auto"/>
    </style:style>
    <style:style style:family="table-column" style:name="co_0_11">
      <style:table-column-properties style:column-width="2.408cm" fo:break-before="auto"/>
    </style:style>
    <style:style style:family="table-column" style:name="co_0_12">
      <style:table-column-properties style:column-width="1.111cm" fo:break-before="auto"/>
    </style:style>
    <style:style style:family="table-column" style:name="co_0_13">
      <style:table-column-properties style:column-width="2.223cm" fo:break-before="auto"/>
    </style:style>
    <style:style style:family="table-column" style:name="co_0_14">
      <style:table-column-properties style:column-width="0.926cm" fo:break-before="auto"/>
    </style:style>
    <style:style style:family="table-column" style:name="co_0_15">
      <style:table-column-properties style:column-width="2.408cm" fo:break-before="auto"/>
    </style:style>
    <style:style style:family="table-column" style:name="co_0_16">
      <style:table-column-properties style:column-width="1.111cm" fo:break-before="auto"/>
    </style:style>
    <style:style style:family="table-column" style:name="co_0_17">
      <style:table-column-properties style:column-width="2.223cm" fo:break-before="auto"/>
    </style:style>
    <style:style style:family="table-column" style:name="co_0_18">
      <style:table-column-properties style:column-width="0.926cm" fo:break-before="auto"/>
    </style:style>
    <style:style style:family="table-column" style:name="co_0_19">
      <style:table-column-properties style:column-width="2.408cm" fo:break-before="auto"/>
    </style:style>
    <style:style style:family="table-column" style:name="co_0_20">
      <style:table-column-properties style:column-width="1.111cm" fo:break-before="auto"/>
    </style:style>
    <style:style style:family="table-column" style:name="co_0_21">
      <style:table-column-properties style:column-width="2.037cm" fo:break-before="auto"/>
    </style:style>
    <style:style style:family="table-column" style:name="co_0_22">
      <style:table-column-properties style:column-width="0.741cm" fo:break-before="auto"/>
    </style:style>
    <style:style style:family="table-column" style:name="co_0_23">
      <style:table-column-properties style:column-width="2.223cm" fo:break-before="auto"/>
    </style:style>
    <style:style style:family="table-column" style:name="co_0_24">
      <style:table-column-properties style:column-width="0.926cm" fo:break-before="auto"/>
    </style:style>
    <style:style style:family="table-column" style:name="co_0_25">
      <style:table-column-properties style:column-width="2.223cm" fo:break-before="auto"/>
    </style:style>
    <style:style style:family="table-column" style:name="co_0_26">
      <style:table-column-properties style:column-width="0.926cm" fo:break-before="auto"/>
    </style:style>
    <style:style style:family="table-column" style:name="co_0_27">
      <style:table-column-properties style:column-width="2.223cm" fo:break-before="auto"/>
    </style:style>
    <style:style style:family="table-column" style:name="co_0_28">
      <style:table-column-properties style:column-width="0.926cm" fo:break-before="auto"/>
    </style:style>
    <style:style style:family="table-column" style:name="co_0_29">
      <style:table-column-properties style:column-width="2.223cm" fo:break-before="auto"/>
    </style:style>
    <style:style style:family="table-column" style:name="co_0_30">
      <style:table-column-properties style:column-width="0.926cm" fo:break-before="auto"/>
    </style:style>
    <style:style style:family="table-column" style:name="co_0_31">
      <style:table-column-properties style:column-width="2.037cm" fo:break-before="auto"/>
    </style:style>
    <style:style style:family="table-column" style:name="co_0_32">
      <style:table-column-properties style:column-width="0.741cm" fo:break-before="auto"/>
    </style:style>
    <style:style style:family="table-row" style:name="ro_0_53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column table:style-name="co_0_17"/>
        <table:table-column table:style-name="co_0_18"/>
        <table:table-column table:style-name="co_0_19"/>
        <table:table-column table:style-name="co_0_20"/>
        <table:table-column table:style-name="co_0_21"/>
        <table:table-column table:style-name="co_0_22"/>
        <table:table-column table:style-name="co_0_23"/>
        <table:table-column table:style-name="co_0_24"/>
        <table:table-column table:style-name="co_0_25"/>
        <table:table-column table:style-name="co_0_26"/>
        <table:table-column table:style-name="co_0_27"/>
        <table:table-column table:style-name="co_0_28"/>
        <table:table-column table:style-name="co_0_29"/>
        <table:table-column table:style-name="co_0_30"/>
        <table:table-column table:style-name="co_0_31"/>
        <table:table-column table:style-name="co_0_32"/>
        <table:table-row>
          <table:table-cell table:number-columns-spanned="32" table:number-rows-spanned="1" table:style-name="ce1" office:value-type="string">
            <text:p>LFI5</text:p>
          </table:table-cell>
        </table:table-row>
        <table:table-row>
          <table:table-cell table:number-columns-spanned="32" table:number-rows-spanned="1" table:style-name="ce0" office:value-type="string">
            <text:p>Gesamtstammzahl</text:p>
          </table:table-cell>
        </table:table-row>
        <table:table-row>
          <table:table-cell table:number-columns-spanned="32" table:number-rows-spanned="1" table:style-name="ce0" office:value-type="string">
            <text:p>Schädigungsgrad · Nadelholz, Laubholz</text:p>
          </table:table-cell>
        </table:table-row>
        <table:table-row>
          <table:table-cell table:number-columns-spanned="32" table:number-rows-spanned="1" table:style-name="ce0" office:value-type="string">
            <text:p>Regionale Gliederung: Wirtschaftsregion</text:p>
          </table:table-cell>
        </table:table-row>
        <table:table-row>
          <table:table-cell table:number-columns-spanned="32" table:number-rows-spanned="1" table:style-name="ce0" office:value-type="string">
            <text:p>Einheit: 1000 Stk.</text:p>
          </table:table-cell>
        </table:table-row>
        <table:table-row>
          <table:table-cell table:number-columns-spanned="32" table:number-rows-spanned="1" table:style-name="ce0" office:value-type="string">
            <text:p>Bezugsfläche: zugänglicher Wald ohne Gebüschwald</text:p>
          </table:table-cell>
        </table:table-row>
        <table:table-row>
          <table:table-cell table:number-columns-spanned="32" table:number-rows-spanned="1" table:style-name="ce0" office:value-type="string">
            <text:p>Netz: 1,4-km-Netz, Unternetze 1-5</text:p>
          </table:table-cell>
        </table:table-row>
        <table:table-row>
          <table:table-cell table:number-columns-spanned="32" table:number-rows-spanned="1" table:style-name="ce0" office:value-type="string">
            <text:p>Zustand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30" table:number-rows-spanned="1" table:style-name="ce3" office:value-type="string">
            <text:p>Wirtschaftsregion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Jura West</text:p>
          </table:table-cell>
          <table:table-cell table:style-name="ce3"/>
          <table:table-cell table:number-columns-spanned="2" table:number-rows-spanned="1" table:style-name="ce3" office:value-type="string">
            <text:p>Jura Ost</text:p>
          </table:table-cell>
          <table:table-cell table:style-name="ce3"/>
          <table:table-cell table:number-columns-spanned="2" table:number-rows-spanned="1" table:style-name="ce3" office:value-type="string">
            <text:p>Mittelland West</text:p>
          </table:table-cell>
          <table:table-cell table:style-name="ce3"/>
          <table:table-cell table:number-columns-spanned="2" table:number-rows-spanned="1" table:style-name="ce3" office:value-type="string">
            <text:p>Mittelland Mitte</text:p>
          </table:table-cell>
          <table:table-cell table:style-name="ce3"/>
          <table:table-cell table:number-columns-spanned="2" table:number-rows-spanned="1" table:style-name="ce3" office:value-type="string">
            <text:p>Mittelland Ost</text:p>
          </table:table-cell>
          <table:table-cell table:style-name="ce3"/>
          <table:table-cell table:number-columns-spanned="2" table:number-rows-spanned="1" table:style-name="ce3" office:value-type="string">
            <text:p>Voralpen West</text:p>
          </table:table-cell>
          <table:table-cell table:style-name="ce3"/>
          <table:table-cell table:number-columns-spanned="2" table:number-rows-spanned="1" table:style-name="ce3" office:value-type="string">
            <text:p>Voralpen Mitte</text:p>
          </table:table-cell>
          <table:table-cell table:style-name="ce3"/>
          <table:table-cell table:number-columns-spanned="2" table:number-rows-spanned="1" table:style-name="ce3" office:value-type="string">
            <text:p>Voralpen Ost</text:p>
          </table:table-cell>
          <table:table-cell table:style-name="ce3"/>
          <table:table-cell table:number-columns-spanned="2" table:number-rows-spanned="1" table:style-name="ce3" office:value-type="string">
            <text:p>Alpen Nordwest</text:p>
          </table:table-cell>
          <table:table-cell table:style-name="ce3"/>
          <table:table-cell table:number-columns-spanned="2" table:number-rows-spanned="1" table:style-name="ce3" office:value-type="string">
            <text:p>Alpen Mitte</text:p>
          </table:table-cell>
          <table:table-cell table:style-name="ce3"/>
          <table:table-cell table:number-columns-spanned="2" table:number-rows-spanned="1" table:style-name="ce3" office:value-type="string">
            <text:p>Alpen Nordost</text:p>
          </table:table-cell>
          <table:table-cell table:style-name="ce3"/>
          <table:table-cell table:number-columns-spanned="2" table:number-rows-spanned="1" table:style-name="ce3" office:value-type="string">
            <text:p>Alpen Südwest</text:p>
          </table:table-cell>
          <table:table-cell table:style-name="ce3"/>
          <table:table-cell table:number-columns-spanned="2" table:number-rows-spanned="1" table:style-name="ce3" office:value-type="string">
            <text:p>Alpen Südost</text:p>
          </table:table-cell>
          <table:table-cell table:style-name="ce3"/>
          <table:table-cell table:number-columns-spanned="2" table:number-rows-spanned="1" table:style-name="ce3" office:value-type="string">
            <text:p>Alpensüdseite</text:p>
          </table:table-cell>
          <table:table-cell table:style-name="ce3"/>
          <table:table-cell table:number-columns-spanned="2" table:number-rows-spanned="1" table:style-name="ce3" office:value-type="string">
            <text:p>Schweiz</text:p>
          </table:table-cell>
          <table:table-cell table:style-name="ce3"/>
        </table:table-row>
        <table:table-row>
          <table:table-cell table:style-name="ce3" office:value-type="string">
            <text:p>Schädigungsgrad</text:p>
          </table:table-cell>
          <table:table-cell table:style-name="ce3" office:value-type="string">
            <text:p>Nadelholz, Laubholz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</table:table-row>
        <table:table-row>
          <table:table-cell table:number-columns-spanned="1" table:number-rows-spanned="5" table:style-name="ce4" office:value-type="string">
            <text:p>keine Angabe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number-columns-spanned="1" table:number-rows-spanned="5" table:style-name="ce4" office:value-type="string">
            <text:p>nicht geschädigt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5" office:value-type="float" office:value="23899">
            <text:p>23899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419">
            <text:p>3419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5125">
            <text:p>5125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4016">
            <text:p>14016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2026">
            <text:p>12026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9768">
            <text:p>9768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3319">
            <text:p>23319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2857">
            <text:p>12857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1182">
            <text:p>11182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6318">
            <text:p>6318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4255">
            <text:p>4255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26072">
            <text:p>26072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6056">
            <text:p>36056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7315">
            <text:p>17315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05628">
            <text:p>205628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5" office:value-type="float" office:value="22311">
            <text:p>22311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8399">
            <text:p>8399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7296">
            <text:p>7296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9808">
            <text:p>9808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5525">
            <text:p>15525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4447">
            <text:p>4447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9774">
            <text:p>9774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8354">
            <text:p>8354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6848">
            <text:p>6848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942">
            <text:p>2942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3016">
            <text:p>3016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8186">
            <text:p>8186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5020">
            <text:p>5020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29324">
            <text:p>29324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41251">
            <text:p>141251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46210">
            <text:p>46210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11818">
            <text:p>11818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2421">
            <text:p>12421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3825">
            <text:p>23825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7551">
            <text:p>27551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4215">
            <text:p>14215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3093">
            <text:p>33093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1211">
            <text:p>21211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8030">
            <text:p>18030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9260">
            <text:p>9260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7271">
            <text:p>7271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34258">
            <text:p>34258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41076">
            <text:p>41076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46640">
            <text:p>46640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46879">
            <text:p>346879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number-columns-spanned="1" table:number-rows-spanned="5" table:style-name="ce4" office:value-type="string">
            <text:p>schwach geschädigt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5" office:value-type="float" office:value="2318">
            <text:p>2318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92">
            <text:p>492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612">
            <text:p>612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1580">
            <text:p>1580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952">
            <text:p>1952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295">
            <text:p>2295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999">
            <text:p>2999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588">
            <text:p>1588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520">
            <text:p>2520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639">
            <text:p>1639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083">
            <text:p>1083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6368">
            <text:p>6368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9754">
            <text:p>9754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348">
            <text:p>3348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8548">
            <text:p>38548</text:p>
          </table:table-cell>
          <table:table-cell table:style-name="ce5" office:value-type="float" office:value="4">
            <text:p>4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5" office:value-type="float" office:value="2208">
            <text:p>2208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519">
            <text:p>519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479">
            <text:p>479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642">
            <text:p>642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1099">
            <text:p>1099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409">
            <text:p>409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1245">
            <text:p>1245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945">
            <text:p>945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87">
            <text:p>1087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354">
            <text:p>354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486">
            <text:p>486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1011">
            <text:p>1011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905">
            <text:p>905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3915">
            <text:p>3915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5303">
            <text:p>15303</text:p>
          </table:table-cell>
          <table:table-cell table:style-name="ce5" office:value-type="float" office:value="5">
            <text:p>5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4526">
            <text:p>4526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011">
            <text:p>1011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090">
            <text:p>1090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221">
            <text:p>2221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3052">
            <text:p>3052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704">
            <text:p>2704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4244">
            <text:p>4244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533">
            <text:p>2533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607">
            <text:p>3607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993">
            <text:p>1993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569">
            <text:p>1569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7379">
            <text:p>7379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0659">
            <text:p>10659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7263">
            <text:p>7263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53851">
            <text:p>53851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number-columns-spanned="1" table:number-rows-spanned="5" table:style-name="ce4" office:value-type="string">
            <text:p>mässig geschädigt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5" office:value-type="float" office:value="1910">
            <text:p>1910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00">
            <text:p>300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305">
            <text:p>305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483">
            <text:p>483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930">
            <text:p>930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849">
            <text:p>849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721">
            <text:p>1721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345">
            <text:p>1345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096">
            <text:p>1096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624">
            <text:p>624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660">
            <text:p>660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929">
            <text:p>1929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109">
            <text:p>3109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718">
            <text:p>1718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6977">
            <text:p>16977</text:p>
          </table:table-cell>
          <table:table-cell table:style-name="ce5" office:value-type="float" office:value="4">
            <text:p>4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5" office:value-type="float" office:value="2611">
            <text:p>2611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858">
            <text:p>858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486">
            <text:p>486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969">
            <text:p>969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138">
            <text:p>1138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22">
            <text:p>322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1696">
            <text:p>1696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306">
            <text:p>1306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060">
            <text:p>1060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857">
            <text:p>857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006">
            <text:p>1006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019">
            <text:p>1019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827">
            <text:p>827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4696">
            <text:p>4696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8851">
            <text:p>18851</text:p>
          </table:table-cell>
          <table:table-cell table:style-name="ce5" office:value-type="float" office:value="4">
            <text:p>4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4521">
            <text:p>4521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158">
            <text:p>1158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791">
            <text:p>791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452">
            <text:p>1452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068">
            <text:p>2068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170">
            <text:p>1170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3417">
            <text:p>3417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650">
            <text:p>2650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156">
            <text:p>2156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480">
            <text:p>1480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666">
            <text:p>1666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2948">
            <text:p>2948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936">
            <text:p>3936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6414">
            <text:p>6414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5828">
            <text:p>35828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number-columns-spanned="1" table:number-rows-spanned="5" table:style-name="ce4" office:value-type="string">
            <text:p>stark geschädigt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5" office:value-type="float" office:value="1520">
            <text:p>1520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224">
            <text:p>224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474">
            <text:p>474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442">
            <text:p>442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546">
            <text:p>546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442">
            <text:p>1442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783">
            <text:p>783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825">
            <text:p>825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531">
            <text:p>531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427">
            <text:p>427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1645">
            <text:p>1645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391">
            <text:p>2391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453">
            <text:p>1453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2765">
            <text:p>12765</text:p>
          </table:table-cell>
          <table:table-cell table:style-name="ce5" office:value-type="float" office:value="4">
            <text:p>4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5" office:value-type="float" office:value="2115">
            <text:p>2115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788">
            <text:p>788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802">
            <text:p>802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618">
            <text:p>618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490">
            <text:p>1490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465">
            <text:p>465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1379">
            <text:p>1379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083">
            <text:p>1083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725">
            <text:p>725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509">
            <text:p>509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479">
            <text:p>479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194">
            <text:p>1194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897">
            <text:p>897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5588">
            <text:p>5588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8130">
            <text:p>18130</text:p>
          </table:table-cell>
          <table:table-cell table:style-name="ce5" office:value-type="float" office:value="5">
            <text:p>5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3635">
            <text:p>3635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850">
            <text:p>850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026">
            <text:p>1026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1092">
            <text:p>1092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932">
            <text:p>1932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011">
            <text:p>1011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2821">
            <text:p>2821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866">
            <text:p>1866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550">
            <text:p>1550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040">
            <text:p>1040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906">
            <text:p>906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2839">
            <text:p>2839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288">
            <text:p>3288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7040">
            <text:p>7040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0895">
            <text:p>30895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number-columns-spanned="1" table:number-rows-spanned="5" table:style-name="ce4" office:value-type="string">
            <text:p>sehr stark geschädigt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5" office:value-type="float" office:value="509">
            <text:p>509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166">
            <text:p>166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176">
            <text:p>176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183">
            <text:p>183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414">
            <text:p>414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344">
            <text:p>344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400">
            <text:p>400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276">
            <text:p>276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256">
            <text:p>256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1191">
            <text:p>1191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359">
            <text:p>1359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536">
            <text:p>536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5920">
            <text:p>5920</text:p>
          </table:table-cell>
          <table:table-cell table:style-name="ce5" office:value-type="float" office:value="7">
            <text:p>7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5" office:value-type="float" office:value="928">
            <text:p>928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460">
            <text:p>460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61">
            <text:p>161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343">
            <text:p>343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905">
            <text:p>905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214">
            <text:p>214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763">
            <text:p>763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686">
            <text:p>686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97">
            <text:p>297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405">
            <text:p>405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640">
            <text:p>640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100">
            <text:p>1100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561">
            <text:p>561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3407">
            <text:p>3407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0871">
            <text:p>10871</text:p>
          </table:table-cell>
          <table:table-cell table:style-name="ce5" office:value-type="float" office:value="6">
            <text:p>6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1437">
            <text:p>1437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509">
            <text:p>509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223">
            <text:p>223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509">
            <text:p>509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080">
            <text:p>1080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97">
            <text:p>397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177">
            <text:p>1177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030">
            <text:p>1030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697">
            <text:p>697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681">
            <text:p>681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896">
            <text:p>896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291">
            <text:p>2291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920">
            <text:p>1920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943">
            <text:p>3943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6791">
            <text:p>16791</text:p>
          </table:table-cell>
          <table:table-cell table:style-name="ce5" office:value-type="float" office:value="4">
            <text:p>4</text:p>
          </table:table-cell>
        </table:table-row>
        <table:table-row>
          <table:table-cell table:number-columns-spanned="1" table:number-rows-spanned="5" table:style-name="ce4" office:value-type="string">
            <text:p>tot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5" office:value-type="float" office:value="4103">
            <text:p>4103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696">
            <text:p>696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577">
            <text:p>577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1113">
            <text:p>1113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263">
            <text:p>1263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2652">
            <text:p>2652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4907">
            <text:p>4907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415">
            <text:p>3415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3654">
            <text:p>3654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249">
            <text:p>1249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353">
            <text:p>1353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7796">
            <text:p>7796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8122">
            <text:p>8122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079">
            <text:p>3079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43978">
            <text:p>43978</text:p>
          </table:table-cell>
          <table:table-cell table:style-name="ce5" office:value-type="float" office:value="4">
            <text:p>4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5" office:value-type="float" office:value="3315">
            <text:p>3315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311">
            <text:p>1311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141">
            <text:p>1141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686">
            <text:p>686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429">
            <text:p>1429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779">
            <text:p>779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839">
            <text:p>1839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895">
            <text:p>1895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333">
            <text:p>1333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702">
            <text:p>702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1405">
            <text:p>1405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932">
            <text:p>1932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448">
            <text:p>1448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9889">
            <text:p>9889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9104">
            <text:p>29104</text:p>
          </table:table-cell>
          <table:table-cell table:style-name="ce5" office:value-type="float" office:value="4">
            <text:p>4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37">
            <text:p>137</text:p>
          </table:table-cell>
          <table:table-cell table:style-name="ce5" office:value-type="float" office:value="40">
            <text:p>40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7472">
            <text:p>7472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007">
            <text:p>2007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717">
            <text:p>1717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799">
            <text:p>1799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708">
            <text:p>2708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431">
            <text:p>3431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6763">
            <text:p>6763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5310">
            <text:p>5310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5002">
            <text:p>5002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951">
            <text:p>1951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2758">
            <text:p>2758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9747">
            <text:p>9747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9585">
            <text:p>9585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2967">
            <text:p>12967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73219">
            <text:p>73219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number-columns-spanned="1" table:number-rows-spanned="5" table:style-name="ce4" office:value-type="string">
            <text:p>Total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5" office:value-type="float" office:value="34259">
            <text:p>34259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5018">
            <text:p>5018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6904">
            <text:p>6904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7831">
            <text:p>17831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6789">
            <text:p>16789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6293">
            <text:p>16293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4803">
            <text:p>34803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0332">
            <text:p>20332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9676">
            <text:p>19676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0637">
            <text:p>10637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8034">
            <text:p>8034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45000">
            <text:p>45000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60790">
            <text:p>60790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27449">
            <text:p>27449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23815">
            <text:p>323815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5" office:value-type="float" office:value="33488">
            <text:p>33488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2335">
            <text:p>12335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0365">
            <text:p>10365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3066">
            <text:p>13066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1586">
            <text:p>21586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6636">
            <text:p>6636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6697">
            <text:p>16697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4268">
            <text:p>14268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1350">
            <text:p>11350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5769">
            <text:p>5769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7031">
            <text:p>7031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4443">
            <text:p>14443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9658">
            <text:p>9658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56818">
            <text:p>56818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233510">
            <text:p>233510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37">
            <text:p>137</text:p>
          </table:table-cell>
          <table:table-cell table:style-name="ce5" office:value-type="float" office:value="40">
            <text:p>40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67801">
            <text:p>67801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17353">
            <text:p>17353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7269">
            <text:p>17269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0897">
            <text:p>30897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8392">
            <text:p>38392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22929">
            <text:p>22929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51517">
            <text:p>51517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4600">
            <text:p>34600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1042">
            <text:p>31042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6406">
            <text:p>16406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5065">
            <text:p>15065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59462">
            <text:p>59462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70464">
            <text:p>70464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84268">
            <text:p>84268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557462">
            <text:p>557462</text:p>
          </table:table-cell>
          <table:table-cell table:style-name="ce5" office:value-type="float" office:value="1">
            <text:p>1</text:p>
          </table:table-cell>
        </table:table-row>
        <table:table-row table:style-name="ro_0_53">
          <table:table-cell table:number-columns-spanned="32" table:number-rows-spanned="1" table:style-name="ce0" office:value-type="string">
            <text:p>© WSL, Schweizerisches Landesforstinventar, 17.05.2024</text:p>
          </table:table-cell>
          <table:table-cell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32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Auswertungsart: </text:p>
          </table:table-cell>
          <table:table-cell table:style-name="ce7"/>
          <table:table-cell table:number-columns-spanned="30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Inventur: </text:p>
          </table:table-cell>
          <table:table-cell table:style-name="ce7"/>
          <table:table-cell table:number-columns-spanned="30" table:number-rows-spanned="1" table:style-name="ce7" office:value-type="string">
            <text:p>LFI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Netz: </text:p>
          </table:table-cell>
          <table:table-cell table:style-name="ce7"/>
          <table:table-cell table:number-columns-spanned="30" table:number-rows-spanned="1" table:style-name="ce7" office:value-type="string">
            <text:p>1,4-km-Netz, Unternetze 1-5 [1746]
Unternetze 1, 2, 3, 4 und 5 der Feldaufnahmen auf dem Stichprobennetz mit einer Maschenweite von 1,4 km (Basisnetz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Bezugsfläche: </text:p>
          </table:table-cell>
          <table:table-cell table:style-name="ce7"/>
          <table:table-cell table:number-columns-spanned="30" table:number-rows-spanned="1" table:style-name="ce7" office:value-type="string">
            <text:p>zugänglicher Wald ohne Gebüschwald [434]
Wald, der zu weniger als zwei Dritteln mit Sträuchern bedeckt ist und zu Fuss aufgesucht werden kann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Regionale Gliederung: </text:p>
          </table:table-cell>
          <table:table-cell table:style-name="ce7"/>
          <table:table-cell table:number-columns-spanned="30" table:number-rows-spanned="1" table:style-name="ce7" office:value-type="string">
            <text:p>Wirtschaftsregion [WIREGR0704, 366]
Gliederung der Schweiz mit 14 Regionen (2 Jura-, 3 Mittelland-, 3 Voralpen-, 5 Alpenregionen sowie 1 Region für die Alpensüdseite). Die Wirtschaftsregionen stellen eine Unterteilung der Produktionsregionen nach wirtschaftsgeografischen Gesichtpunkten dar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ratifizierung: </text:p>
          </table:table-cell>
          <table:table-cell table:style-name="ce7"/>
          <table:table-cell table:number-columns-spanned="30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ielgrösse 1: </text:p>
          </table:table-cell>
          <table:table-cell table:style-name="ce7"/>
          <table:table-cell table:number-columns-spanned="30" table:number-rows-spanned="1" table:style-name="ce7" office:value-type="string">
            <text:p>Gesamtstammzahl [3], Stk.
Anzahl Stämme aller lebenden und toten Bäume und Sträucher (stehende und liegende) ab 12 cm Brusthöhendurchmesser (BHD). Die Gesamtstammzahl ist die Summe von Stammzahl und Totholzstammzahl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30" table:number-rows-spanned="1" table:style-name="ce7" office:value-type="string">
            <text:p>gerechnet am 24.07.2020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ormat: </text:p>
          </table:table-cell>
          <table:table-cell table:style-name="ce7"/>
          <table:table-cell table:number-columns-spanned="30" table:number-rows-spanned="1" table:style-name="ce7" office:value-type="string">
            <text:p>Einheit: 1000, Dezimalstellen: 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eitbezug: </text:p>
          </table:table-cell>
          <table:table-cell table:style-name="ce7"/>
          <table:table-cell table:number-columns-spanned="30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lächenbezug: </text:p>
          </table:table-cell>
          <table:table-cell table:style-name="ce7"/>
          <table:table-cell table:number-columns-spanned="30" table:number-rows-spanned="1" table:style-name="ce7" office:value-type="string">
            <text:p>absolut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chätzfehler: </text:p>
          </table:table-cell>
          <table:table-cell table:style-name="ce7"/>
          <table:table-cell table:number-columns-spanned="30" table:number-rows-spanned="1" table:style-name="ce7" office:value-type="string">
            <text:p>in %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Bezugstyp: </text:p>
          </table:table-cell>
          <table:table-cell table:style-name="ce7"/>
          <table:table-cell table:number-columns-spanned="30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ifizierungsmerkmal 1: </text:p>
          </table:table-cell>
          <table:table-cell table:style-name="ce7"/>
          <table:table-cell table:number-columns-spanned="30" table:number-rows-spanned="1" table:style-name="ce7" office:value-type="string">
            <text:p>Schädigungsgrad [EBSGRAD, 593]
Grad der Schädigung der Bäume und Sträucher ab 12 cm Brusthöhendurchmesser (BHD) aufgrund der vorkommenden Schäden in sechs Klassen. Grundlage: Feldaufnahme (MID 1027: Baumschadenart, MID 1018: Baumzustand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30" table:number-rows-spanned="1" table:style-name="ce7" office:value-type="string">
            <text:p>gerechnet am 20.03.2024 05:59:57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original: </text:p>
          </table:table-cell>
          <table:table-cell table:style-name="ce7"/>
          <table:table-cell table:number-columns-spanned="30" table:number-rows-spanned="1" table:style-name="ce7" office:value-type="string">
            <text:p>keine Angabe, nicht geschädigt, schwach geschädigt, mässig geschädigt, stark geschädigt, sehr stark geschädigt, tot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umkodiert: </text:p>
          </table:table-cell>
          <table:table-cell table:style-name="ce7"/>
          <table:table-cell table:number-columns-spanned="30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ifizierungsmerkmal 2: </text:p>
          </table:table-cell>
          <table:table-cell table:style-name="ce7"/>
          <table:table-cell table:number-columns-spanned="30" table:number-rows-spanned="1" table:style-name="ce7" office:value-type="string">
            <text:p>Nadelholz, Laubholz [LBHNDH, 96]
Art der Bäume und Sträucher ab 12 cm Brusthöhendurchmesser (BHD) in zwei Klassen (Nadelholz, Laubholz). Grundlage: Feldaufnahme (MID 50: Baumart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30" table:number-rows-spanned="1" table:style-name="ce7" office:value-type="string">
            <text:p>gerechnet am 28.03.2024 08:46:27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original: </text:p>
          </table:table-cell>
          <table:table-cell table:style-name="ce7"/>
          <table:table-cell table:number-columns-spanned="30" table:number-rows-spanned="1" table:style-name="ce7" office:value-type="string">
            <text:p>keine Angabe, Nadelholz, Laubholz, nicht bestimmbar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umkodiert: </text:p>
          </table:table-cell>
          <table:table-cell table:style-name="ce7"/>
          <table:table-cell table:number-columns-spanned="30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Regionale Gliederung: </text:p>
          </table:table-cell>
          <table:table-cell table:style-name="ce7"/>
          <table:table-cell table:number-columns-spanned="30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Übrige: </text:p>
          </table:table-cell>
          <table:table-cell table:style-name="ce7"/>
          <table:table-cell table:number-columns-spanned="30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ichprobenumfang: </text:p>
          </table:table-cell>
          <table:table-cell table:style-name="ce7"/>
          <table:table-cell table:number-columns-spanned="30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Tabelle transponiert: </text:p>
          </table:table-cell>
          <table:table-cell table:style-name="ce7"/>
          <table:table-cell table:number-columns-spanned="30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prache: </text:p>
          </table:table-cell>
          <table:table-cell table:style-name="ce7"/>
          <table:table-cell table:number-columns-spanned="30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09T23:15:15+02:00</meta:creation-date>
    <dc:date>2026-09-09T23:15:15+02:00</dc:date>
    <dc:title>Untitled Spreadsheet</dc:title>
    <dc:description/>
    <dc:subject/>
    <meta:keyword/>
    <meta:user-defined meta:name="Company"/>
    <meta:user-defined meta:name="category"/>
  </office:meta>
</office:document-meta>
</file>