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volume di legno morto delle ceppaie</text:p>
          </table:table-cell>
        </table:table-row>
        <table:table-row>
          <table:table-cell table:number-columns-spanned="53" table:number-rows-spanned="1" table:style-name="ce0" office:value-type="string">
            <text:p>alte/basse quote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1000 m³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asse quote</text:p>
          </table:table-cell>
          <table:table-cell table:style-name="ce5" office:value-type="float" office:value="553">
            <text:p>55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83">
            <text:p>15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72">
            <text:p>57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09">
            <text:p>40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8">
            <text:p>27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40">
            <text:p>5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90">
            <text:p>59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970">
            <text:p>6970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alte quot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50">
            <text:p>125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66">
            <text:p>206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12">
            <text:p>31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58">
            <text:p>5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65">
            <text:p>5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74">
            <text:p>97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935">
            <text:p>793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553">
            <text:p>55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833">
            <text:p>28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08">
            <text:p>60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59">
            <text:p>215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84">
            <text:p>88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5">
            <text:p>57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67">
            <text:p>96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4">
            <text:p>49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20">
            <text:p>52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05">
            <text:p>110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50">
            <text:p>105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11">
            <text:p>61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904">
            <text:p>14904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5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51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volume di legno morto delle ceppaie [395], m³
Volume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4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3.05.2024 07:22:3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5:58:52+02:00</meta:creation-date>
    <dc:date>2026-09-10T15:58:52+02:00</dc:date>
    <dc:title>Untitled Spreadsheet</dc:title>
    <dc:description/>
    <dc:subject/>
    <meta:keyword/>
    <meta:user-defined meta:name="Company"/>
    <meta:user-defined meta:name="category"/>
  </office:meta>
</office:document-meta>
</file>