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Gesamtstammzahl</text:p>
          </table:table-cell>
        </table:table-row>
        <table:table-row>
          <table:table-cell table:number-columns-spanned="53" table:number-rows-spanned="1" table:style-name="ce0" office:value-type="string">
            <text:p>Anzahl Schäden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Stk./ha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Anzahl Schäden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kein sichtbarer Schaden</text:p>
          </table:table-cell>
          <table:table-cell table:style-name="ce5" office:value-type="float" office:value="232">
            <text:p>2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8">
            <text:p>29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8">
            <text:p>38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4">
            <text:p>28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8">
            <text:p>29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9">
            <text:p>27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0">
            <text:p>26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85">
            <text:p>28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8">
            <text:p>28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ein sichtbarer Schaden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zwei oder mehr sichtbare Schäden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toter oder liegender Baum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1">
            <text:p>44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49">
            <text:p>4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5">
            <text:p>49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0">
            <text:p>31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3">
            <text:p>46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51">
            <text:p>45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05">
            <text:p>50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79">
            <text:p>67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96">
            <text:p>59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3">
            <text:p>44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6">
            <text:p>37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66">
            <text:p>56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88">
            <text:p>58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7">
            <text:p>49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2">
            <text:p>3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66">
            <text:p>466</text:p>
          </table:table-cell>
          <table:table-cell table:style-name="ce5" office:value-type="float" office:value="1">
            <text:p>1</text:p>
          </table:table-cell>
        </table:table-row>
        <table:table-row table:style-name="ro_0_19">
          <table:table-cell table:number-columns-spanned="53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52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52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2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pro Hektar [1] - zugänglicher Wald ohne Gebüschwald LFI4/L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Anzahl Schäden [SCHADENZAHL, 653]
Einteilung der Bäume und Sträucher ab 12 cm Brusthöhendurchmesser (BHD) nach der Anzahl sichtbarer Schäden bzw. dem Baumzustand (lebend/tot, stehend/liegend) in vier Klassen. Grundlage: Feldaufnahme (MID 1018: Baumzustand, MID 1027: Baumschaden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0.03.2024 05:09:3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keine Angabe, kein sichtbarer Schaden, ein sichtbarer Schaden, zwei oder mehr sichtbare Schäden, toter oder liegender Bau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18:09:36+02:00</meta:creation-date>
    <dc:date>2026-09-09T18:09:36+02:00</dc:date>
    <dc:title>Untitled Spreadsheet</dc:title>
    <dc:description/>
    <dc:subject/>
    <meta:keyword/>
    <meta:user-defined meta:name="Company"/>
    <meta:user-defined meta:name="category"/>
  </office:meta>
</office:document-meta>
</file>