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889cm" fo:break-before="auto"/>
    </style:style>
    <style:style style:family="table-column" style:name="co_0_2">
      <style:table-column-properties style:column-width="3.334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1.111cm" fo:break-before="auto"/>
    </style:style>
    <style:style style:family="table-column" style:name="co_0_8">
      <style:table-column-properties style:column-width="0.926cm" fo:break-before="auto"/>
    </style:style>
    <style:style style:family="table-column" style:name="co_0_9">
      <style:table-column-properties style:column-width="1.111cm" fo:break-before="auto"/>
    </style:style>
    <style:style style:family="table-column" style:name="co_0_10">
      <style:table-column-properties style:column-width="0.926cm" fo:break-before="auto"/>
    </style:style>
    <style:style style:family="table-column" style:name="co_0_11">
      <style:table-column-properties style:column-width="1.111cm" fo:break-before="auto"/>
    </style:style>
    <style:style style:family="table-column" style:name="co_0_12">
      <style:table-column-properties style:column-width="0.926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0.926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0.926cm" fo:break-before="auto"/>
    </style:style>
    <style:style style:family="table-column" style:name="co_0_19">
      <style:table-column-properties style:column-width="1.111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0.926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0.926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0.926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1.111cm" fo:break-before="auto"/>
    </style:style>
    <style:style style:family="table-column" style:name="co_0_30">
      <style:table-column-properties style:column-width="0.926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0.926cm" fo:break-before="auto"/>
    </style:style>
    <style:style style:family="table-column" style:name="co_0_33">
      <style:table-column-properties style:column-width="1.111cm" fo:break-before="auto"/>
    </style:style>
    <style:style style:family="table-column" style:name="co_0_34">
      <style:table-column-properties style:column-width="0.741cm" fo:break-before="auto"/>
    </style:style>
    <style:style style:family="table-column" style:name="co_0_35">
      <style:table-column-properties style:column-width="1.111cm" fo:break-before="auto"/>
    </style:style>
    <style:style style:family="table-column" style:name="co_0_36">
      <style:table-column-properties style:column-width="0.926cm" fo:break-before="auto"/>
    </style:style>
    <style:style style:family="table-column" style:name="co_0_37">
      <style:table-column-properties style:column-width="1.111cm" fo:break-before="auto"/>
    </style:style>
    <style:style style:family="table-column" style:name="co_0_38">
      <style:table-column-properties style:column-width="0.926cm" fo:break-before="auto"/>
    </style:style>
    <style:style style:family="table-column" style:name="co_0_39">
      <style:table-column-properties style:column-width="1.111cm" fo:break-before="auto"/>
    </style:style>
    <style:style style:family="table-column" style:name="co_0_40">
      <style:table-column-properties style:column-width="0.926cm" fo:break-before="auto"/>
    </style:style>
    <style:style style:family="table-column" style:name="co_0_41">
      <style:table-column-properties style:column-width="1.111cm" fo:break-before="auto"/>
    </style:style>
    <style:style style:family="table-column" style:name="co_0_42">
      <style:table-column-properties style:column-width="0.926cm" fo:break-before="auto"/>
    </style:style>
    <style:style style:family="table-column" style:name="co_0_43">
      <style:table-column-properties style:column-width="1.111cm" fo:break-before="auto"/>
    </style:style>
    <style:style style:family="table-column" style:name="co_0_44">
      <style:table-column-properties style:column-width="0.926cm" fo:break-before="auto"/>
    </style:style>
    <style:style style:family="table-column" style:name="co_0_45">
      <style:table-column-properties style:column-width="1.111cm" fo:break-before="auto"/>
    </style:style>
    <style:style style:family="table-column" style:name="co_0_46">
      <style:table-column-properties style:column-width="0.926cm" fo:break-before="auto"/>
    </style:style>
    <style:style style:family="table-column" style:name="co_0_47">
      <style:table-column-properties style:column-width="1.111cm" fo:break-before="auto"/>
    </style:style>
    <style:style style:family="table-column" style:name="co_0_48">
      <style:table-column-properties style:column-width="0.926cm" fo:break-before="auto"/>
    </style:style>
    <style:style style:family="table-column" style:name="co_0_49">
      <style:table-column-properties style:column-width="1.111cm" fo:break-before="auto"/>
    </style:style>
    <style:style style:family="table-column" style:name="co_0_50">
      <style:table-column-properties style:column-width="0.926cm" fo:break-before="auto"/>
    </style:style>
    <style:style style:family="table-column" style:name="co_0_51">
      <style:table-column-properties style:column-width="1.111cm" fo:break-before="auto"/>
    </style:style>
    <style:style style:family="table-column" style:name="co_0_52">
      <style:table-column-properties style:column-width="0.926cm" fo:break-before="auto"/>
    </style:style>
    <style:style style:family="table-column" style:name="co_0_53">
      <style:table-column-properties style:column-width="1.111cm" fo:break-before="auto"/>
    </style:style>
    <style:style style:family="table-column" style:name="co_0_54">
      <style:table-column-properties style:column-width="1.111cm" fo:break-before="auto"/>
    </style:style>
    <style:style style:family="table-row" style:name="ro_0_3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row>
          <table:table-cell table:number-columns-spanned="54" table:number-rows-spanned="1" table:style-name="ce1" office:value-type="string">
            <text:p>LFI5</text:p>
          </table:table-cell>
        </table:table-row>
        <table:table-row>
          <table:table-cell table:number-columns-spanned="54" table:number-rows-spanned="1" table:style-name="ce0" office:value-type="string">
            <text:p>Stammzahl</text:p>
          </table:table-cell>
        </table:table-row>
        <table:table-row>
          <table:table-cell table:number-columns-spanned="54" table:number-rows-spanned="1" table:style-name="ce0" office:value-type="string">
            <text:p>Nadelholz, Laubholz · Gigant (nein/ja)</text:p>
          </table:table-cell>
        </table:table-row>
        <table:table-row>
          <table:table-cell table:number-columns-spanned="54" table:number-rows-spanned="1" table:style-name="ce0" office:value-type="string">
            <text:p>Regionale Gliederung: Kanton</text:p>
          </table:table-cell>
        </table:table-row>
        <table:table-row>
          <table:table-cell table:number-columns-spanned="54" table:number-rows-spanned="1" table:style-name="ce0" office:value-type="string">
            <text:p>Einheit: %, Spaltentotal</text:p>
          </table:table-cell>
        </table:table-row>
        <table:table-row>
          <table:table-cell table:number-columns-spanned="54" table:number-rows-spanned="1" table:style-name="ce0" office:value-type="string">
            <text:p>Bezugsfläche: zugänglicher Wald ohne Gebüschwald LFI4/LFI5</text:p>
          </table:table-cell>
        </table:table-row>
        <table:table-row>
          <table:table-cell table:number-columns-spanned="54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54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K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delholz, Laubholz</text:p>
          </table:table-cell>
          <table:table-cell table:style-name="ce3" office:value-type="string">
            <text:p>Gigant (nein/ja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4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e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j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4" table:style-name="ce4" office:value-type="string">
            <text:p>Nadelholz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ein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87.7">
            <text:p>87.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5.099999999999994">
            <text:p>65.099999999999994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60.9">
            <text:p>60.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57.9">
            <text:p>57.9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81.5">
            <text:p>81.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5.6">
            <text:p>45.6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68.40000000000001">
            <text:p>68.4000000000000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63.4">
            <text:p>63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0.8">
            <text:p>50.8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75.099999999999994">
            <text:p>75.099999999999994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49.3">
            <text:p>49.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59.2">
            <text:p>59.2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47.4">
            <text:p>47.4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67.5">
            <text:p>67.5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52.3">
            <text:p>52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67.099999999999994">
            <text:p>67.099999999999994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42.9">
            <text:p>42.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7.3">
            <text:p>57.3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ja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5.099999999999994">
            <text:p>65.099999999999994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61.3">
            <text:p>61.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58.3">
            <text:p>58.3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54.4">
            <text:p>54.4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82.099999999999994">
            <text:p>82.09999999999999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5.9">
            <text:p>45.9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68.59999999999999">
            <text:p>68.59999999999999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0.8">
            <text:p>50.8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75.3">
            <text:p>75.3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49.9">
            <text:p>49.9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59.6">
            <text:p>59.6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67.59999999999999">
            <text:p>67.59999999999999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52.5">
            <text:p>52.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74.5">
            <text:p>74.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67.7">
            <text:p>67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7.7">
            <text:p>57.7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number-columns-spanned="1" table:number-rows-spanned="4" table:style-name="ce4" office:value-type="string">
            <text:p>Laubholz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ein</text:p>
          </table:table-cell>
          <table:table-cell table:style-name="ce5" office:value-type="float" office:value="64.40000000000001">
            <text:p>64.40000000000001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38.7">
            <text:p>38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72.90000000000001">
            <text:p>72.9000000000000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41.7">
            <text:p>41.7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77.099999999999994">
            <text:p>77.099999999999994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45.5">
            <text:p>45.5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4.1">
            <text:p>54.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9.2">
            <text:p>49.2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49.8">
            <text:p>49.8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66.5">
            <text:p>66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6.90000000000001">
            <text:p>66.9000000000000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51.4">
            <text:p>51.4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47.4">
            <text:p>47.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6.6">
            <text:p>56.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2.2">
            <text:p>42.2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ja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64.8">
            <text:p>64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38.7">
            <text:p>38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72.90000000000001">
            <text:p>72.9000000000000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41.7">
            <text:p>41.7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77.099999999999994">
            <text:p>77.099999999999994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45.6">
            <text:p>45.6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4.1">
            <text:p>54.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9.2">
            <text:p>49.2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50.1">
            <text:p>50.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66.5">
            <text:p>66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6.90000000000001">
            <text:p>66.9000000000000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40.4">
            <text:p>40.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71.3">
            <text:p>71.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47.5">
            <text:p>47.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6.8">
            <text:p>56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2.3">
            <text:p>42.3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number-columns-spanned="1" table:number-rows-spanned="4" table:style-name="ce4" office:value-type="string">
            <text:p>nicht bestimmbar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e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j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4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ein</text:p>
          </table:table-cell>
          <table:table-cell table:style-name="ce5" office:value-type="float" office:value="99.40000000000001">
            <text:p>99.4000000000000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9.7">
            <text:p>99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.5">
            <text:p>99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9.90000000000001">
            <text:p>99.9000000000000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9.5">
            <text:p>99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8.5">
            <text:p>98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9.3">
            <text:p>99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9.7">
            <text:p>99.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9.8">
            <text:p>99.8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9.3">
            <text:p>99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.8">
            <text:p>99.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9.099999999999994">
            <text:p>99.09999999999999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.8">
            <text:p>99.8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9.5">
            <text:p>99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8.8">
            <text:p>98.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9.5">
            <text:p>99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9.7">
            <text:p>99.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9.7">
            <text:p>99.7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9.5">
            <text:p>99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9.40000000000001">
            <text:p>99.4000000000000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9.5">
            <text:p>99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9.5">
            <text:p>99.5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ja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33">
          <table:table-cell table:number-columns-spanned="54" table:number-rows-spanned="1" table:style-name="ce0" office:value-type="string">
            <text:p>© WSL, Schweizerisches Landesforstinventar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4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52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52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52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52" table:number-rows-spanned="1" table:style-name="ce7" office:value-type="string">
            <text:p>zugänglicher Wald ohne Gebüschwald LFI4/LFI5 [2282]
Wald, der sowohl im LFI4 (2009-2017) als auch im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52" table:number-rows-spanned="1" table:style-name="ce7" office:value-type="string">
            <text:p>Kanton [KTBSL, 827]
Regionale Gliederung mit den Kantonen als Einheit. Dabei werden die beiden Halbkantone Basel-Landschaft und Basel-Stadt aus statistischen Gründen zu einem Kanton zusammengefass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52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52" table:number-rows-spanned="1" table:style-name="ce7" office:value-type="string">
            <text:p>Stammzahl [73], Stk.
Anzahl Stämme der lebend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2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52" table:number-rows-spanned="1" table:style-name="ce7" office:value-type="string">
            <text:p>Stammzahl [73], Stk.
Anzahl Stämme der lebend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2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52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52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52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52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52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2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52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2: </text:p>
          </table:table-cell>
          <table:table-cell table:style-name="ce7"/>
          <table:table-cell table:number-columns-spanned="52" table:number-rows-spanned="1" table:style-name="ce7" office:value-type="string">
            <text:p>Gigant (nein/ja) [D13KLA80, 1282]
Einteilung der Bäume und Sträucher ab 12 cm Brusthöhendurchmesser (BHD) nach ihrem BHD in die zwei Klassen «kein Gigant» (BHD bis 80 cm) und «Gigant» (BHD über 80 cm). Grundlage: Feldaufnahme (MID 60: Brusthöhendurchmesser, MID 62: Umfang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2" table:number-rows-spanned="1" table:style-name="ce7" office:value-type="string">
            <text:p>gerechnet am 20.03.2024 03:24:4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52" table:number-rows-spanned="1" table:style-name="ce7" office:value-type="string">
            <text:p>keine Angabe, nein, ja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52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52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52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3:53:57+02:00</meta:creation-date>
    <dc:date>2026-09-10T03:53:57+02:00</dc:date>
    <dc:title>Untitled Spreadsheet</dc:title>
    <dc:description/>
    <dc:subject/>
    <meta:keyword/>
    <meta:user-defined meta:name="Company"/>
    <meta:user-defined meta:name="category"/>
  </office:meta>
</office:document-meta>
</file>