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149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IFN5</text:p>
          </table:table-cell>
        </table:table-row>
        <table:table-row>
          <table:table-cell table:number-columns-spanned="53" table:number-rows-spanned="1" table:style-name="ce0" office:value-type="string">
            <text:p>numero totale di fusti</text:p>
          </table:table-cell>
        </table:table-row>
        <table:table-row>
          <table:table-cell table:number-columns-spanned="53" table:number-rows-spanned="1" table:style-name="ce0" office:value-type="string">
            <text:p>gigante (no/sì)</text:p>
          </table:table-cell>
        </table:table-row>
        <table:table-row>
          <table:table-cell table:number-columns-spanned="53" table:number-rows-spanned="1" table:style-name="ce0" office:value-type="string">
            <text:p>suddivisione regionale: cantone</text:p>
          </table:table-cell>
        </table:table-row>
        <table:table-row>
          <table:table-cell table:number-columns-spanned="53" table:number-rows-spanned="1" table:style-name="ce0" office:value-type="string">
            <text:p>unità: %, totale colonna</text:p>
          </table:table-cell>
        </table:table-row>
        <table:table-row>
          <table:table-cell table:number-columns-spanned="53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53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53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gigante (no/sì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o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.7">
            <text:p>99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90000000000001">
            <text:p>99.9000000000000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59999999999999">
            <text:p>99.5999999999999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8.8">
            <text:p>98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.40000000000001">
            <text:p>99.4000000000000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7">
            <text:p>99.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8">
            <text:p>99.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3">
            <text:p>99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.8">
            <text:p>99.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2">
            <text:p>99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.8">
            <text:p>99.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9.59999999999999">
            <text:p>99.5999999999999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7">
            <text:p>99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.8">
            <text:p>99.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.59999999999999">
            <text:p>99.5999999999999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.59999999999999">
            <text:p>99.59999999999999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 office:value-type="string">
            <text:p>sì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53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Auswertungsart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Inventur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reticolo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insieme analizzato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uddivisione regionale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cantone [KTBSL, 827]
Suddivisione regionale con i cantoni come unità. I due semicantoni di Basilea Campagna e Basilea Città sono riuniti in un unico cantone per motivi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tratifizierung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ielgrösse 1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numero totale di fusti [3], Stk.
Numero di fusti di tutti gli alberi e arbusti vivi e morti (in piedi e a terra) con un diametro a petto d'uomo (DPU) di almeno 12 cm. Il numero totale di fusti corrisponde alla somma del numero di fusti e del numero di fusti mort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ielgrösse 2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numero totale di fusti [3], Stk.
Numero di fusti di tutti gli alberi e arbusti vivi e morti (in piedi e a terra) con un diametro a petto d'uomo (DPU) di almeno 12 cm. Il numero totale di fusti corrisponde alla somma del numero di fusti e del numero di fusti mort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Format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eitbezug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Flächenbezug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chätzfehler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Bezugstyp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ifizierungsmerkmal 1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gigante (no/sì) [D13KLA80, 1282]
Suddivisione degli alberi e arbusti a partire da un diametro a petto d'uomo (DPU) di 12 cm in due classi, ossia «non gigante» (DPU fino a 80 cm) e «gigante» (DPU superiore a 80 cm). Fonte: rilievo sul terreno (MID 60: Brusthöhendurchmesser, MID 62: Umfa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gerechnet am 20.03.2024 03:24:4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en, original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nessuna indicazione, no, sì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en, umkodiert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uddivisione regionale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altri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tichprobenumfang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Tabelle transponiert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prache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7:13:47+02:00</meta:creation-date>
    <dc:date>2026-09-10T07:13:47+02:00</dc:date>
    <dc:title>Untitled Spreadsheet</dc:title>
    <dc:description/>
    <dc:subject/>
    <meta:keyword/>
    <meta:user-defined meta:name="Company"/>
    <meta:user-defined meta:name="category"/>
  </office:meta>
</office:document-meta>
</file>