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2.963cm" fo:break-before="auto"/>
    </style:style>
    <style:style style:family="table-column" style:name="co_0_2">
      <style:table-column-properties style:column-width="2.593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2.408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Gesamtstammzahl</text:p>
          </table:table-cell>
        </table:table-row>
        <table:table-row>
          <table:table-cell table:number-columns-spanned="15" table:number-rows-spanned="1" table:style-name="ce0" office:value-type="string">
            <text:p>Baumzustand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1000 Stk.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aumzustand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tehend tot</text:p>
          </table:table-cell>
          <table:table-cell table:style-name="ce5" office:value-type="float" office:value="7658">
            <text:p>76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993">
            <text:p>599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19">
            <text:p>471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89">
            <text:p>328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31">
            <text:p>32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713">
            <text:p>671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603">
            <text:p>3160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stehend lebend</text:p>
          </table:table-cell>
          <table:table-cell table:style-name="ce5" office:value-type="float" office:value="152045">
            <text:p>1520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0421">
            <text:p>8042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239">
            <text:p>4823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733">
            <text:p>417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445">
            <text:p>4844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9114">
            <text:p>591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9997">
            <text:p>42999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iegend tot</text:p>
          </table:table-cell>
          <table:table-cell table:style-name="ce5" office:value-type="float" office:value="7838">
            <text:p>78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224">
            <text:p>82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91">
            <text:p>429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88">
            <text:p>528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90">
            <text:p>499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15">
            <text:p>491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545">
            <text:p>3554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liegend lebend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89">
            <text:p>58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79">
            <text:p>77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95">
            <text:p>2895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67874">
            <text:p>16787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030">
            <text:p>9503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615">
            <text:p>5761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898">
            <text:p>508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103">
            <text:p>5710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1520">
            <text:p>7152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0040">
            <text:p>500040</text:p>
          </table:table-cell>
          <table:table-cell table:style-name="ce5" office:value-type="float" office:value="1">
            <text:p>1</text:p>
          </table:table-cell>
        </table:table-row>
        <table:table-row table:style-name="ro_0_19">
          <table:table-cell table:number-columns-spanned="15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3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Baumzustand [DUERR, 98]
Einteilung der Bäume und Sträucher ab 12 cm Brusthöhendurchmesser (BHD) in stehende oder liegende sowie lebende oder tot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0.03.2024 05:07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keine Angabe, stehend tot, stehend lebend, liegend tot, liegend lebend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06:21+02:00</meta:creation-date>
    <dc:date>2026-09-10T23:06:21+02:00</dc:date>
    <dc:title>Untitled Spreadsheet</dc:title>
    <dc:description/>
    <dc:subject/>
    <meta:keyword/>
    <meta:user-defined meta:name="Company"/>
    <meta:user-defined meta:name="category"/>
  </office:meta>
</office:document-meta>
</file>