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numero di fusti</text:p>
          </table:table-cell>
        </table:table-row>
        <table:table-row>
          <table:table-cell table:number-columns-spanned="53" table:number-rows-spanned="1" table:style-name="ce0" office:value-type="string">
            <text:p>proprietà (2 classi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%, totale colonn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1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numero di fusti [73], Stk.
Numero di fusti di tutti gli alberi e arbusti viv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numero di fusti [73], Stk.
Numero di fusti di tutti gli alberi e arbusti viv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2:46+02:00</meta:creation-date>
    <dc:date>2026-09-10T15:32:46+02:00</dc:date>
    <dc:title>Untitled Spreadsheet</dc:title>
    <dc:description/>
    <dc:subject/>
    <meta:keyword/>
    <meta:user-defined meta:name="Company"/>
    <meta:user-defined meta:name="category"/>
  </office:meta>
</office:document-meta>
</file>