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row" style:name="ro_0_26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7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8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Stammzahl</text:p>
          </table:table-cell>
        </table:table-row>
        <table:table-row>
          <table:table-cell table:number-columns-spanned="32" table:number-rows-spanned="1" table:style-name="ce0" office:value-type="string">
            <text:p>Brusthöhendurchmesser (4-cm-Stufen) · Nadelholz, Laubholz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%, Zwischentotal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rusthöhendurchmesser (4-cm-Stuf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-1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42.8">
            <text:p>42.8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23.1">
            <text:p>23.1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31.7">
            <text:p>31.7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58.6">
            <text:p>58.6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60.7">
            <text:p>60.7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64.40000000000001">
            <text:p>64.40000000000001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53.3">
            <text:p>53.3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51.1">
            <text:p>51.1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59.8">
            <text:p>59.8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46.3">
            <text:p>46.3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7.1">
            <text:p>57.1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81.8">
            <text:p>81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7.1">
            <text:p>27.1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49.9">
            <text:p>49.9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57.2">
            <text:p>57.2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76.90000000000001">
            <text:p>76.90000000000001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68.3">
            <text:p>68.3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41.4">
            <text:p>41.4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67.7">
            <text:p>67.7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39.3">
            <text:p>39.3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35.6">
            <text:p>35.6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46.7">
            <text:p>46.7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48.9">
            <text:p>48.9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40.2">
            <text:p>40.2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53.7">
            <text:p>53.7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42.9">
            <text:p>42.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8.2">
            <text:p>18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2.90000000000001">
            <text:p>72.90000000000001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50.1">
            <text:p>50.1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6-1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50.6">
            <text:p>50.6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28.8">
            <text:p>28.8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44.6">
            <text:p>44.6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56.9">
            <text:p>56.9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46.5">
            <text:p>46.5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64.099999999999994">
            <text:p>64.099999999999994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63.4">
            <text:p>63.4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50.4">
            <text:p>50.4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52.2">
            <text:p>52.2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60.6">
            <text:p>60.6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42.6">
            <text:p>42.6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70.40000000000001">
            <text:p>70.40000000000001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83">
            <text:p>83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26.7">
            <text:p>26.7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54.1">
            <text:p>54.1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49.4">
            <text:p>49.4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71.2">
            <text:p>71.2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55.4">
            <text:p>55.4</text:p>
          </table:table-cell>
          <table:table-cell table:style-name="ce6" office:value-type="float" office:value="9.3">
            <text:p>9.3</text:p>
          </table:table-cell>
          <table:table-cell table:style-name="ce6" office:value-type="float" office:value="43.1">
            <text:p>43.1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53.5">
            <text:p>53.5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35.9">
            <text:p>35.9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36.6">
            <text:p>36.6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49.6">
            <text:p>49.6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47.8">
            <text:p>47.8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39.4">
            <text:p>39.4</text:p>
          </table:table-cell>
          <table:table-cell table:style-name="ce6" office:value-type="float" office:value="7.1">
            <text:p>7.1</text:p>
          </table:table-cell>
          <table:table-cell table:style-name="ce6" office:value-type="float" office:value="57.4">
            <text:p>57.4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73.3">
            <text:p>73.3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45.9">
            <text:p>45.9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20-2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47.7">
            <text:p>47.7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22.6">
            <text:p>22.6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34.3">
            <text:p>34.3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55.9">
            <text:p>55.9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44.3">
            <text:p>44.3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59.9">
            <text:p>59.9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67.59999999999999">
            <text:p>67.59999999999999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44.6">
            <text:p>44.6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54.2">
            <text:p>54.2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63.9">
            <text:p>63.9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53.9">
            <text:p>53.9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81.7">
            <text:p>81.7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54">
            <text:p>54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52.3">
            <text:p>52.3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77.40000000000001">
            <text:p>77.40000000000001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65.7">
            <text:p>65.7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44.1">
            <text:p>44.1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55.7">
            <text:p>55.7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40.1">
            <text:p>40.1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55.4">
            <text:p>55.4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36.1">
            <text:p>36.1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46.1">
            <text:p>46.1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28">
            <text:p>28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18.3">
            <text:p>18.3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71.90000000000001">
            <text:p>71.90000000000001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46">
            <text:p>46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24-2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46.1">
            <text:p>46.1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39.2">
            <text:p>39.2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42.6">
            <text:p>42.6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67.40000000000001">
            <text:p>67.40000000000001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39">
            <text:p>39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67.3">
            <text:p>67.3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56.9">
            <text:p>56.9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58.5">
            <text:p>58.5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58.9">
            <text:p>58.9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66.3">
            <text:p>66.3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48.2">
            <text:p>48.2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77.099999999999994">
            <text:p>77.099999999999994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86.90000000000001">
            <text:p>86.90000000000001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55.9">
            <text:p>55.9</text:p>
          </table:table-cell>
          <table:table-cell table:style-name="ce6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53.9">
            <text:p>53.9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60.8">
            <text:p>60.8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57.4">
            <text:p>57.4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32.6">
            <text:p>32.6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5.1">
            <text:p>5.1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43.1">
            <text:p>43.1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41.5">
            <text:p>41.5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41.1">
            <text:p>41.1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51.8">
            <text:p>51.8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22.9">
            <text:p>22.9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13.1">
            <text:p>13.1</text:p>
          </table:table-cell>
          <table:table-cell table:style-name="ce6" office:value-type="float" office:value="2.8">
            <text:p>2.8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3.2">
            <text:p>3.2</text:p>
          </table:table-cell>
          <table:table-cell table:style-name="ce6" office:value-type="float" office:value="44.1">
            <text:p>44.1</text:p>
          </table:table-cell>
          <table:table-cell table:style-name="ce6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28-3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27.8">
            <text:p>27.8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46.5">
            <text:p>46.5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61.3">
            <text:p>61.3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48.6">
            <text:p>48.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64.2">
            <text:p>64.2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49.9">
            <text:p>49.9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69.7">
            <text:p>69.7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53.5">
            <text:p>53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59.3">
            <text:p>59.3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82.2">
            <text:p>82.2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87.40000000000001">
            <text:p>87.40000000000001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32.4">
            <text:p>32.4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57.9">
            <text:p>57.9</text:p>
          </table:table-cell>
          <table:table-cell table:style-name="ce6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72.2">
            <text:p>72.2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53.5">
            <text:p>53.5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38.7">
            <text:p>38.7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51.4">
            <text:p>51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">
            <text:p>32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35.8">
            <text:p>35.8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50.1">
            <text:p>50.1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30.3">
            <text:p>30.3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46.5">
            <text:p>46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40.7">
            <text:p>40.7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17.8">
            <text:p>17.8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67.59999999999999">
            <text:p>67.59999999999999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42.1">
            <text:p>42.1</text:p>
          </table:table-cell>
          <table:table-cell table:style-name="ce6" office:value-type="float" office:value="1.4">
            <text:p>1.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32-3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48.8">
            <text:p>48.8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29">
            <text:p>29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44.4">
            <text:p>44.4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43.5">
            <text:p>43.5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76.59999999999999">
            <text:p>76.59999999999999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69">
            <text:p>69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54.5">
            <text:p>54.5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62.1">
            <text:p>62.1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60.4">
            <text:p>60.4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89">
            <text:p>89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92.8">
            <text:p>92.8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3.2">
            <text:p>43.2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61.2">
            <text:p>61.2</text:p>
          </table:table-cell>
          <table:table-cell table:style-name="ce6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51.2">
            <text:p>51.2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61.5">
            <text:p>61.5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55.6">
            <text:p>55.6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56.5">
            <text:p>56.5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23.4">
            <text:p>23.4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45.5">
            <text:p>45.5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33">
            <text:p>33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37.9">
            <text:p>37.9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39.6">
            <text:p>39.6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6.8">
            <text:p>56.8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38.8">
            <text:p>38.8</text:p>
          </table:table-cell>
          <table:table-cell table:style-name="ce6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36-3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30.6">
            <text:p>30.6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44.4">
            <text:p>44.4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53.1">
            <text:p>53.1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44.9">
            <text:p>44.9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77">
            <text:p>7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70.099999999999994">
            <text:p>70.099999999999994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66.3">
            <text:p>66.3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71.099999999999994">
            <text:p>71.099999999999994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79.3">
            <text:p>79.3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55.3">
            <text:p>55.3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86.59999999999999">
            <text:p>86.5999999999999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0.5">
            <text:p>90.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50.8">
            <text:p>50.8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63.5">
            <text:p>63.5</text:p>
          </table:table-cell>
          <table:table-cell table:style-name="ce6" office:value-type="float" office:value="1.2">
            <text:p>1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69.40000000000001">
            <text:p>69.40000000000001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55.6">
            <text:p>55.6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46.9">
            <text:p>46.9</text:p>
          </table:table-cell>
          <table:table-cell table:style-name="ce6" office:value-type="float" office:value="5.2">
            <text:p>5.2</text:p>
          </table:table-cell>
          <table:table-cell table:style-name="ce6" office:value-type="float" office:value="55.1">
            <text:p>55.1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9.9">
            <text:p>29.9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33.7">
            <text:p>33.7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28.9">
            <text:p>28.9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20.7">
            <text:p>20.7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44.7">
            <text:p>44.7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.5">
            <text:p>9.5</text:p>
          </table:table-cell>
          <table:table-cell table:style-name="ce6" office:value-type="float" office:value="2">
            <text:p>2</text:p>
          </table:table-cell>
          <table:table-cell table:style-name="ce6" office:value-type="float" office:value="49.2">
            <text:p>49.2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36.5">
            <text:p>36.5</text:p>
          </table:table-cell>
          <table:table-cell table:style-name="ce6" office:value-type="float" office:value="1.2">
            <text:p>1.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40-4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53.4">
            <text:p>53.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8.9">
            <text:p>28.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0.8">
            <text:p>40.8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53.1">
            <text:p>53.1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57.8">
            <text:p>57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83.3">
            <text:p>83.3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71.5">
            <text:p>71.5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59.3">
            <text:p>59.3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76.5">
            <text:p>76.5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70.3">
            <text:p>70.3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69.5">
            <text:p>69.5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91.5">
            <text:p>91.5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95.5">
            <text:p>95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54.8">
            <text:p>54.8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67.2">
            <text:p>67.2</text:p>
          </table:table-cell>
          <table:table-cell table:style-name="ce6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46.6">
            <text:p>46.6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71.099999999999994">
            <text:p>71.099999999999994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59.2">
            <text:p>59.2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46.9">
            <text:p>46.9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42.2">
            <text:p>42.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16.7">
            <text:p>16.7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28.5">
            <text:p>28.5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40.7">
            <text:p>40.7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23.5">
            <text:p>23.5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29.7">
            <text:p>29.7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30.5">
            <text:p>30.5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.3">
            <text:p>1.3</text:p>
          </table:table-cell>
          <table:table-cell table:style-name="ce6" office:value-type="float" office:value="45.2">
            <text:p>45.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1.1">
            <text:p>1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44-4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52.5">
            <text:p>52.5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26.5">
            <text:p>26.5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44.7">
            <text:p>44.7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55.4">
            <text:p>55.4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87.2">
            <text:p>87.2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69.099999999999994">
            <text:p>69.099999999999994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58.3">
            <text:p>58.3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72.3">
            <text:p>72.3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83.90000000000001">
            <text:p>83.90000000000001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93.5">
            <text:p>93.5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93.2">
            <text:p>93.2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54.6">
            <text:p>54.6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47.5">
            <text:p>47.5</text:p>
          </table:table-cell>
          <table:table-cell table:style-name="ce6" office:value-type="float" office:value="3.6">
            <text:p>3.6</text:p>
          </table:table-cell>
          <table:table-cell table:style-name="ce6" office:value-type="float" office:value="73.5">
            <text:p>73.5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55.3">
            <text:p>55.3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44.6">
            <text:p>44.6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30.9">
            <text:p>30.9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41.7">
            <text:p>41.7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27.7">
            <text:p>27.7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6.8">
            <text:p>6.8</text:p>
          </table:table-cell>
          <table:table-cell table:style-name="ce6" office:value-type="float" office:value="2.3">
            <text:p>2.3</text:p>
          </table:table-cell>
          <table:table-cell table:style-name="ce6" office:value-type="float" office:value="45.4">
            <text:p>45.4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34">
            <text:p>34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48-5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63.7">
            <text:p>63.7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31.9">
            <text:p>31.9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50.8">
            <text:p>50.8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49.5">
            <text:p>49.5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50.2">
            <text:p>50.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83.8">
            <text:p>83.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73.7">
            <text:p>73.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67.7">
            <text:p>67.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82">
            <text:p>82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78.59999999999999">
            <text:p>78.59999999999999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96.5">
            <text:p>96.5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96.5">
            <text:p>96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56.1">
            <text:p>56.1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36.3">
            <text:p>36.3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68.099999999999994">
            <text:p>68.099999999999994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49.2">
            <text:p>49.2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50.5">
            <text:p>50.5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49.8">
            <text:p>49.8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26.3">
            <text:p>26.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2.3">
            <text:p>32.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21.4">
            <text:p>21.4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1.8">
            <text:p>1.8</text:p>
          </table:table-cell>
          <table:table-cell table:style-name="ce6" office:value-type="float" office:value="3.5">
            <text:p>3.5</text:p>
          </table:table-cell>
          <table:table-cell table:style-name="ce6" office:value-type="float" office:value="1.2">
            <text:p>1.2</text:p>
          </table:table-cell>
          <table:table-cell table:style-name="ce6" office:value-type="float" office:value="43.9">
            <text:p>43.9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52-5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63.4">
            <text:p>63.4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34.8">
            <text:p>34.8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43.9">
            <text:p>43.9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55.9">
            <text:p>55.9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45.8">
            <text:p>45.8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83.7">
            <text:p>83.7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78.7">
            <text:p>78.7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76.099999999999994">
            <text:p>76.099999999999994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81.59999999999999">
            <text:p>81.5999999999999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68.5">
            <text:p>68.5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67.3">
            <text:p>67.3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98.59999999999999">
            <text:p>98.59999999999999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92.7">
            <text:p>92.7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67.3">
            <text:p>67.3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71.90000000000001">
            <text:p>71.90000000000001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36.6">
            <text:p>36.6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65.2">
            <text:p>65.2</text:p>
          </table:table-cell>
          <table:table-cell table:style-name="ce6" office:value-type="float" office:value="8.6">
            <text:p>8.6</text:p>
          </table:table-cell>
          <table:table-cell table:style-name="ce6" office:value-type="float" office:value="56.1">
            <text:p>56.1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44.1">
            <text:p>44.1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54.2">
            <text:p>54.2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16.3">
            <text:p>16.3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21.3">
            <text:p>21.3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23.9">
            <text:p>23.9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18.4">
            <text:p>18.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1.5">
            <text:p>31.5</text:p>
          </table:table-cell>
          <table:table-cell table:style-name="ce6" office:value-type="float" office:value="8.5">
            <text:p>8.5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7.8">
            <text:p>7.8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1">
            <text:p>1</text:p>
          </table:table-cell>
          <table:table-cell table:style-name="ce6" office:value-type="float" office:value="7.3">
            <text:p>7.3</text:p>
          </table:table-cell>
          <table:table-cell table:style-name="ce6" office:value-type="float" office:value="2.2">
            <text:p>2.2</text:p>
          </table:table-cell>
          <table:table-cell table:style-name="ce6" office:value-type="float" office:value="32.7">
            <text:p>32.7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28.1">
            <text:p>28.1</text:p>
          </table:table-cell>
          <table:table-cell table:style-name="ce6" office:value-type="float" office:value="1.3">
            <text:p>1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56-5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66.099999999999994">
            <text:p>66.099999999999994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48.5">
            <text:p>48.5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43.8">
            <text:p>43.8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89.90000000000001">
            <text:p>89.90000000000001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79.5">
            <text:p>79.5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79.8">
            <text:p>79.8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81.3">
            <text:p>81.3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84.40000000000001">
            <text:p>84.40000000000001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64.2">
            <text:p>64.2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94.099999999999994">
            <text:p>94.09999999999999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5.5">
            <text:p>95.5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72.59999999999999">
            <text:p>72.59999999999999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73.099999999999994">
            <text:p>73.099999999999994</text:p>
          </table:table-cell>
          <table:table-cell table:style-name="ce6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33.9">
            <text:p>33.9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51.5">
            <text:p>51.5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56.2">
            <text:p>56.2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20.5">
            <text:p>20.5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20.2">
            <text:p>20.2</text:p>
          </table:table-cell>
          <table:table-cell table:style-name="ce6" office:value-type="float" office:value="3.9">
            <text:p>3.9</text:p>
          </table:table-cell>
          <table:table-cell table:style-name="ce6" office:value-type="float" office:value="18.7">
            <text:p>18.7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15.6">
            <text:p>15.6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35.8">
            <text:p>35.8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26.9">
            <text:p>26.9</text:p>
          </table:table-cell>
          <table:table-cell table:style-name="ce6" office:value-type="float" office:value="1.5">
            <text:p>1.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60-6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76.7">
            <text:p>76.7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44.4">
            <text:p>44.4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51.7">
            <text:p>51.7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71.40000000000001">
            <text:p>71.40000000000001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42.1">
            <text:p>42.1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93.90000000000001">
            <text:p>93.90000000000001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81.59999999999999">
            <text:p>81.59999999999999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81.099999999999994">
            <text:p>81.099999999999994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87.90000000000001">
            <text:p>87.90000000000001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72.3">
            <text:p>72.3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3.90000000000001">
            <text:p>93.9000000000000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97.099999999999994">
            <text:p>97.099999999999994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70.40000000000001">
            <text:p>70.40000000000001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77.8">
            <text:p>77.8</text:p>
          </table:table-cell>
          <table:table-cell table:style-name="ce6" office:value-type="float" office:value="1.6">
            <text:p>1.6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23.3">
            <text:p>23.3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55.6">
            <text:p>55.6</text:p>
          </table:table-cell>
          <table:table-cell table:style-name="ce6" office:value-type="float" office:value="12.4">
            <text:p>12.4</text:p>
          </table:table-cell>
          <table:table-cell table:style-name="ce6" office:value-type="float" office:value="48.3">
            <text:p>48.3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28.6">
            <text:p>28.6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57.9">
            <text:p>57.9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18.4">
            <text:p>18.4</text:p>
          </table:table-cell>
          <table:table-cell table:style-name="ce6" office:value-type="float" office:value="4.8">
            <text:p>4.8</text:p>
          </table:table-cell>
          <table:table-cell table:style-name="ce6" office:value-type="float" office:value="18.9">
            <text:p>18.9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5.3">
            <text:p>5.3</text:p>
          </table:table-cell>
          <table:table-cell table:style-name="ce6" office:value-type="float" office:value="27.7">
            <text:p>27.7</text:p>
          </table:table-cell>
          <table:table-cell table:style-name="ce6" office:value-type="float" office:value="10.8">
            <text:p>10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2.9">
            <text:p>2.9</text:p>
          </table:table-cell>
          <table:table-cell table:style-name="ce6" office:value-type="float" office:value="1.7">
            <text:p>1.7</text:p>
          </table:table-cell>
          <table:table-cell table:style-name="ce6" office:value-type="float" office:value="29.6">
            <text:p>29.6</text:p>
          </table:table-cell>
          <table:table-cell table:style-name="ce6" office:value-type="float" office:value="6.7">
            <text:p>6.7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1.6">
            <text:p>1.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64-6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80.5">
            <text:p>80.5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66.59999999999999">
            <text:p>66.59999999999999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57.9">
            <text:p>57.9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67.099999999999994">
            <text:p>67.09999999999999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95.40000000000001">
            <text:p>95.40000000000001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81.3">
            <text:p>81.3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85.8">
            <text:p>85.8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77.8">
            <text:p>77.8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91.099999999999994">
            <text:p>91.099999999999994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61.6">
            <text:p>61.6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94.3">
            <text:p>94.3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91.8">
            <text:p>91.8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59.3">
            <text:p>59.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77.3">
            <text:p>77.3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9.5">
            <text:p>19.5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62.8">
            <text:p>62.8</text:p>
          </table:table-cell>
          <table:table-cell table:style-name="ce6" office:value-type="float" office:value="11.8">
            <text:p>11.8</text:p>
          </table:table-cell>
          <table:table-cell table:style-name="ce6" office:value-type="float" office:value="33.4">
            <text:p>33.4</text:p>
          </table:table-cell>
          <table:table-cell table:style-name="ce6" office:value-type="float" office:value="10.5">
            <text:p>10.5</text:p>
          </table:table-cell>
          <table:table-cell table:style-name="ce6" office:value-type="float" office:value="42.1">
            <text:p>42.1</text:p>
          </table:table-cell>
          <table:table-cell table:style-name="ce6" office:value-type="float" office:value="9.4">
            <text:p>9.4</text:p>
          </table:table-cell>
          <table:table-cell table:style-name="ce6" office:value-type="float" office:value="32.9">
            <text:p>32.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18.7">
            <text:p>18.7</text:p>
          </table:table-cell>
          <table:table-cell table:style-name="ce6" office:value-type="float" office:value="5.8">
            <text:p>5.8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6.2">
            <text:p>6.2</text:p>
          </table:table-cell>
          <table:table-cell table:style-name="ce6" office:value-type="float" office:value="22.2">
            <text:p>22.2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6.1">
            <text:p>6.1</text:p>
          </table:table-cell>
          <table:table-cell table:style-name="ce6" office:value-type="float" office:value="38.4">
            <text:p>38.4</text:p>
          </table:table-cell>
          <table:table-cell table:style-name="ce6" office:value-type="float" office:value="14.4">
            <text:p>14.4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40.7">
            <text:p>40.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22.7">
            <text:p>22.7</text:p>
          </table:table-cell>
          <table:table-cell table:style-name="ce6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68-7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79.5">
            <text:p>79.5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40.6">
            <text:p>40.6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36.9">
            <text:p>36.9</text:p>
          </table:table-cell>
          <table:table-cell table:style-name="ce6" office:value-type="float" office:value="13.9">
            <text:p>13.9</text:p>
          </table:table-cell>
          <table:table-cell table:style-name="ce6" office:value-type="float" office:value="69.5">
            <text:p>69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44.3">
            <text:p>44.3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90.3">
            <text:p>90.3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87.90000000000001">
            <text:p>87.90000000000001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83.2">
            <text:p>83.2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82.3">
            <text:p>82.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78.8">
            <text:p>78.8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97.90000000000001">
            <text:p>97.90000000000001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77">
            <text:p>7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78.8">
            <text:p>78.8</text:p>
          </table:table-cell>
          <table:table-cell table:style-name="ce6" office:value-type="float" office:value="2.1">
            <text:p>2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20.5">
            <text:p>20.5</text:p>
          </table:table-cell>
          <table:table-cell table:style-name="ce6" office:value-type="float" office:value="6.3">
            <text:p>6.3</text:p>
          </table:table-cell>
          <table:table-cell table:style-name="ce6" office:value-type="float" office:value="59.4">
            <text:p>59.4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63.1">
            <text:p>63.1</text:p>
          </table:table-cell>
          <table:table-cell table:style-name="ce6" office:value-type="float" office:value="13.9">
            <text:p>13.9</text:p>
          </table:table-cell>
          <table:table-cell table:style-name="ce6" office:value-type="float" office:value="30.5">
            <text:p>30.5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55.7">
            <text:p>55.7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9.7">
            <text:p>9.7</text:p>
          </table:table-cell>
          <table:table-cell table:style-name="ce6" office:value-type="float" office:value="5.6">
            <text:p>5.6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16.8">
            <text:p>16.8</text:p>
          </table:table-cell>
          <table:table-cell table:style-name="ce6" office:value-type="float" office:value="6.4">
            <text:p>6.4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14.2">
            <text:p>14.2</text:p>
          </table:table-cell>
          <table:table-cell table:style-name="ce6" office:value-type="float" office:value="21.2">
            <text:p>21.2</text:p>
          </table:table-cell>
          <table:table-cell table:style-name="ce6" office:value-type="float" office:value="13.7">
            <text:p>13.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21.2">
            <text:p>21.2</text:p>
          </table:table-cell>
          <table:table-cell table:style-name="ce6" office:value-type="float" office:value="2.1">
            <text:p>2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72-7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93.5">
            <text:p>93.5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53.6">
            <text:p>53.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65.59999999999999">
            <text:p>65.59999999999999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73.5">
            <text:p>73.5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53.5">
            <text:p>53.5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81.8">
            <text:p>81.8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95.7">
            <text:p>95.7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92.59999999999999">
            <text:p>92.59999999999999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91.59999999999999">
            <text:p>91.59999999999999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87.8">
            <text:p>87.8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95.3">
            <text:p>95.3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92.5">
            <text:p>92.5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71.40000000000001">
            <text:p>71.40000000000001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81.40000000000001">
            <text:p>81.40000000000001</text:p>
          </table:table-cell>
          <table:table-cell table:style-name="ce6" office:value-type="float" office:value="2.3">
            <text:p>2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6.5">
            <text:p>6.5</text:p>
          </table:table-cell>
          <table:table-cell table:style-name="ce6" office:value-type="float" office:value="4.5">
            <text:p>4.5</text:p>
          </table:table-cell>
          <table:table-cell table:style-name="ce6" office:value-type="float" office:value="46.4">
            <text:p>46.4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34.4">
            <text:p>34.4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26.5">
            <text:p>26.5</text:p>
          </table:table-cell>
          <table:table-cell table:style-name="ce6" office:value-type="float" office:value="10.3">
            <text:p>10.3</text:p>
          </table:table-cell>
          <table:table-cell table:style-name="ce6" office:value-type="float" office:value="46.5">
            <text:p>46.5</text:p>
          </table:table-cell>
          <table:table-cell table:style-name="ce6" office:value-type="float" office:value="9.6">
            <text:p>9.6</text:p>
          </table:table-cell>
          <table:table-cell table:style-name="ce6" office:value-type="float" office:value="18.2">
            <text:p>18.2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22">
            <text:p>22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4.1">
            <text:p>4.1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8.4">
            <text:p>8.4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9.8">
            <text:p>9.8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7.5">
            <text:p>7.5</text:p>
          </table:table-cell>
          <table:table-cell table:style-name="ce6" office:value-type="float" office:value="4.2">
            <text:p>4.2</text:p>
          </table:table-cell>
          <table:table-cell table:style-name="ce6" office:value-type="float" office:value="28.6">
            <text:p>28.6</text:p>
          </table:table-cell>
          <table:table-cell table:style-name="ce6" office:value-type="float" office:value="8.9">
            <text:p>8.9</text:p>
          </table:table-cell>
          <table:table-cell table:style-name="ce6" office:value-type="float" office:value="18.6">
            <text:p>18.6</text:p>
          </table:table-cell>
          <table:table-cell table:style-name="ce6" office:value-type="float" office:value="2.3">
            <text:p>2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76-7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85.2">
            <text:p>85.2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6.099999999999994">
            <text:p>66.099999999999994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67.2">
            <text:p>67.2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70.7">
            <text:p>70.7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81.5">
            <text:p>81.5</text:p>
          </table:table-cell>
          <table:table-cell table:style-name="ce6" office:value-type="float" office:value="16.5">
            <text:p>16.5</text:p>
          </table:table-cell>
          <table:table-cell table:style-name="ce6" office:value-type="float" office:value="88.5">
            <text:p>88.5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81.7">
            <text:p>81.7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90.8">
            <text:p>90.8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84">
            <text:p>84</text:p>
          </table:table-cell>
          <table:table-cell table:style-name="ce6" office:value-type="float" office:value="2.8">
            <text:p>2.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7.9">
            <text:p>7.9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3.9">
            <text:p>33.9</text:p>
          </table:table-cell>
          <table:table-cell table:style-name="ce6" office:value-type="float" office:value="19.4">
            <text:p>19.4</text:p>
          </table:table-cell>
          <table:table-cell table:style-name="ce6" office:value-type="float" office:value="32.8">
            <text:p>32.8</text:p>
          </table:table-cell>
          <table:table-cell table:style-name="ce6" office:value-type="float" office:value="15.4">
            <text:p>15.4</text:p>
          </table:table-cell>
          <table:table-cell table:style-name="ce6" office:value-type="float" office:value="29.3">
            <text:p>29.3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18.5">
            <text:p>18.5</text:p>
          </table:table-cell>
          <table:table-cell table:style-name="ce6" office:value-type="float" office:value="16.5">
            <text:p>16.5</text:p>
          </table:table-cell>
          <table:table-cell table:style-name="ce6" office:value-type="float" office:value="11.5">
            <text:p>11.5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18.3">
            <text:p>18.3</text:p>
          </table:table-cell>
          <table:table-cell table:style-name="ce6" office:value-type="float" office:value="12.2">
            <text:p>12.2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8.8">
            <text:p>8.8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5">
            <text:p>3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2.8">
            <text:p>2.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80-8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5.7">
            <text:p>55.7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86.7">
            <text:p>86.7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66.5">
            <text:p>66.5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5.7">
            <text:p>75.7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84.90000000000001">
            <text:p>84.90000000000001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63.9">
            <text:p>63.9</text:p>
          </table:table-cell>
          <table:table-cell table:style-name="ce6" office:value-type="float" office:value="20.2">
            <text:p>20.2</text:p>
          </table:table-cell>
          <table:table-cell table:style-name="ce6" office:value-type="float" office:value="83.40000000000001">
            <text:p>83.40000000000001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94">
            <text:p>94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91.8">
            <text:p>91.8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79.2">
            <text:p>79.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82.59999999999999">
            <text:p>82.59999999999999</text:p>
          </table:table-cell>
          <table:table-cell table:style-name="ce6" office:value-type="float" office:value="3.4">
            <text:p>3.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4.3">
            <text:p>44.3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3.3">
            <text:p>13.3</text:p>
          </table:table-cell>
          <table:table-cell table:style-name="ce6" office:value-type="float" office:value="12.1">
            <text:p>12.1</text:p>
          </table:table-cell>
          <table:table-cell table:style-name="ce6" office:value-type="float" office:value="33.5">
            <text:p>33.5</text:p>
          </table:table-cell>
          <table:table-cell table:style-name="ce6" office:value-type="float" office:value="16.1">
            <text:p>16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4.3">
            <text:p>24.3</text:p>
          </table:table-cell>
          <table:table-cell table:style-name="ce6" office:value-type="float" office:value="10.7">
            <text:p>10.7</text:p>
          </table:table-cell>
          <table:table-cell table:style-name="ce6" office:value-type="float" office:value="15.1">
            <text:p>15.1</text:p>
          </table:table-cell>
          <table:table-cell table:style-name="ce6" office:value-type="float" office:value="14.1">
            <text:p>14.1</text:p>
          </table:table-cell>
          <table:table-cell table:style-name="ce6" office:value-type="float" office:value="36.1">
            <text:p>36.1</text:p>
          </table:table-cell>
          <table:table-cell table:style-name="ce6" office:value-type="float" office:value="20.2">
            <text:p>20.2</text:p>
          </table:table-cell>
          <table:table-cell table:style-name="ce6" office:value-type="float" office:value="16.6">
            <text:p>16.6</text:p>
          </table:table-cell>
          <table:table-cell table:style-name="ce6" office:value-type="float" office:value="14.9">
            <text:p>14.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5.9">
            <text:p>5.9</text:p>
          </table:table-cell>
          <table:table-cell table:style-name="ce6" office:value-type="float" office:value="8.2">
            <text:p>8.2</text:p>
          </table:table-cell>
          <table:table-cell table:style-name="ce6" office:value-type="float" office:value="5.7">
            <text:p>5.7</text:p>
          </table:table-cell>
          <table:table-cell table:style-name="ce6" office:value-type="float" office:value="20.8">
            <text:p>20.8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17.4">
            <text:p>17.4</text:p>
          </table:table-cell>
          <table:table-cell table:style-name="ce6" office:value-type="float" office:value="3.4">
            <text:p>3.4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84-8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86.59999999999999">
            <text:p>86.59999999999999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3.2">
            <text:p>63.2</text:p>
          </table:table-cell>
          <table:table-cell table:style-name="ce6" office:value-type="float" office:value="28.6">
            <text:p>28.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2.8">
            <text:p>62.8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9.40000000000001">
            <text:p>89.40000000000001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3.1">
            <text:p>63.1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83.40000000000001">
            <text:p>83.40000000000001</text:p>
          </table:table-cell>
          <table:table-cell table:style-name="ce6" office:value-type="float" office:value="4.3">
            <text:p>4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13.4">
            <text:p>13.4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6.8">
            <text:p>36.8</text:p>
          </table:table-cell>
          <table:table-cell table:style-name="ce6" office:value-type="float" office:value="28.6">
            <text:p>28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7.2">
            <text:p>37.2</text:p>
          </table:table-cell>
          <table:table-cell table:style-name="ce6" office:value-type="float" office:value="17.1">
            <text:p>17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.6">
            <text:p>10.6</text:p>
          </table:table-cell>
          <table:table-cell table:style-name="ce6" office:value-type="float" office:value="10.1">
            <text:p>10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6.9">
            <text:p>36.9</text:p>
          </table:table-cell>
          <table:table-cell table:style-name="ce6" office:value-type="float" office:value="11.3">
            <text:p>11.3</text:p>
          </table:table-cell>
          <table:table-cell table:style-name="ce6" office:value-type="float" office:value="16.6">
            <text:p>16.6</text:p>
          </table:table-cell>
          <table:table-cell table:style-name="ce6" office:value-type="float" office:value="4.3">
            <text:p>4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88-91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6.2">
            <text:p>66.2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64.90000000000001">
            <text:p>64.9000000000000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7.2">
            <text:p>77.2</text:p>
          </table:table-cell>
          <table:table-cell table:style-name="ce6" office:value-type="float" office:value="21.6">
            <text:p>21.6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5.2">
            <text:p>85.2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87.40000000000001">
            <text:p>87.40000000000001</text:p>
          </table:table-cell>
          <table:table-cell table:style-name="ce6" office:value-type="float" office:value="4.2">
            <text:p>4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3.8">
            <text:p>33.8</text:p>
          </table:table-cell>
          <table:table-cell table:style-name="ce6" office:value-type="float" office:value="27.4">
            <text:p>27.4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2.8">
            <text:p>22.8</text:p>
          </table:table-cell>
          <table:table-cell table:style-name="ce6" office:value-type="float" office:value="21.6">
            <text:p>21.6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4.8">
            <text:p>14.8</text:p>
          </table:table-cell>
          <table:table-cell table:style-name="ce6" office:value-type="float" office:value="13.6">
            <text:p>13.6</text:p>
          </table:table-cell>
          <table:table-cell table:style-name="ce6" office:value-type="float" office:value="12.6">
            <text:p>12.6</text:p>
          </table:table-cell>
          <table:table-cell table:style-name="ce6" office:value-type="float" office:value="4.2">
            <text:p>4.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92-9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0.1">
            <text:p>20.1</text:p>
          </table:table-cell>
          <table:table-cell table:style-name="ce6" office:value-type="float" office:value="18.7">
            <text:p>18.7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82.40000000000001">
            <text:p>82.40000000000001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80.2">
            <text:p>80.2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71.7">
            <text:p>71.7</text:p>
          </table:table-cell>
          <table:table-cell table:style-name="ce6" office:value-type="float" office:value="7.7">
            <text:p>7.7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9.90000000000001">
            <text:p>79.90000000000001</text:p>
          </table:table-cell>
          <table:table-cell table:style-name="ce6" office:value-type="float" office:value="18.7">
            <text:p>18.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7.6">
            <text:p>17.6</text:p>
          </table:table-cell>
          <table:table-cell table:style-name="ce6" office:value-type="float" office:value="16.2">
            <text:p>16.2</text:p>
          </table:table-cell>
          <table:table-cell table:style-name="ce6" office:value-type="float" office:value="19.8">
            <text:p>19.8</text:p>
          </table:table-cell>
          <table:table-cell table:style-name="ce6" office:value-type="float" office:value="17.7">
            <text:p>17.7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21.1">
            <text:p>21.1</text:p>
          </table:table-cell>
          <table:table-cell table:style-name="ce6" office:value-type="float" office:value="28.3">
            <text:p>28.3</text:p>
          </table:table-cell>
          <table:table-cell table:style-name="ce6" office:value-type="float" office:value="7.7">
            <text:p>7.7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96-99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1.8">
            <text:p>31.8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73.2">
            <text:p>73.2</text:p>
          </table:table-cell>
          <table:table-cell table:style-name="ce6" office:value-type="float" office:value="11.5">
            <text:p>11.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35.4">
            <text:p>35.4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68.2">
            <text:p>68.2</text:p>
          </table:table-cell>
          <table:table-cell table:style-name="ce6" office:value-type="float" office:value="26.6">
            <text:p>26.6</text:p>
          </table:table-cell>
          <table:table-cell table:style-name="ce6" office:value-type="float" office:value="26.8">
            <text:p>26.8</text:p>
          </table:table-cell>
          <table:table-cell table:style-name="ce6" office:value-type="float" office:value="11.5">
            <text:p>11.5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00-103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65.3">
            <text:p>65.3</text:p>
          </table:table-cell>
          <table:table-cell table:style-name="ce6" office:value-type="float" office:value="27.8">
            <text:p>27.8</text:p>
          </table:table-cell>
          <table:table-cell table:style-name="ce6" office:value-type="float" office:value="74.8">
            <text:p>74.8</text:p>
          </table:table-cell>
          <table:table-cell table:style-name="ce6" office:value-type="float" office:value="15.6">
            <text:p>15.6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34.7">
            <text:p>34.7</text:p>
          </table:table-cell>
          <table:table-cell table:style-name="ce6" office:value-type="float" office:value="27.8">
            <text:p>27.8</text:p>
          </table:table-cell>
          <table:table-cell table:style-name="ce6" office:value-type="float" office:value="25.2">
            <text:p>25.2</text:p>
          </table:table-cell>
          <table:table-cell table:style-name="ce6" office:value-type="float" office:value="15.6">
            <text:p>15.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04-107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71.59999999999999">
            <text:p>71.59999999999999</text:p>
          </table:table-cell>
          <table:table-cell table:style-name="ce6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28.4">
            <text:p>28.4</text:p>
          </table:table-cell>
          <table:table-cell table:style-name="ce6" office:value-type="float" office:value="17">
            <text:p>17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08-111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81.59999999999999">
            <text:p>81.59999999999999</text:p>
          </table:table-cell>
          <table:table-cell table:style-name="ce6" office:value-type="float" office:value="16.8">
            <text:p>16.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8.4">
            <text:p>18.4</text:p>
          </table:table-cell>
          <table:table-cell table:style-name="ce6" office:value-type="float" office:value="16.8">
            <text:p>16.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12-115 cm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16-119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74.8">
            <text:p>74.8</text:p>
          </table:table-cell>
          <table:table-cell table:style-name="ce6" office:value-type="float" office:value="21.8">
            <text:p>21.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25.2">
            <text:p>25.2</text:p>
          </table:table-cell>
          <table:table-cell table:style-name="ce6" office:value-type="float" office:value="21.8">
            <text:p>21.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0-123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4-127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8-131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32-135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36-139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40-143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44-147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48-151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52-155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56-159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60-163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64-167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68-171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72-175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76-179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80-183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84-187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88-191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92-195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96-199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5" office:value-type="string">
            <text:p>=200 cm</text:p>
          </table:table-cell>
          <table:table-cell table:style-name="ce4" office:value-type="string">
            <text:p>keine Angabe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28.2">
            <text:p>28.2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40.7">
            <text:p>40.7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57.5">
            <text:p>57.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3.5">
            <text:p>43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70">
            <text:p>70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66.8">
            <text:p>66.8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57.8">
            <text:p>57.8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61.5">
            <text:p>61.5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64.90000000000001">
            <text:p>64.90000000000001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54.3">
            <text:p>54.3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74.8">
            <text:p>74.8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86.5">
            <text:p>86.5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34.2">
            <text:p>34.2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57.8">
            <text:p>57.8</text:p>
          </table:table-cell>
          <table:table-cell table:style-name="ce6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71.8">
            <text:p>71.8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59.3">
            <text:p>59.3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42.5">
            <text:p>42.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6.5">
            <text:p>56.5</text:p>
          </table:table-cell>
          <table:table-cell table:style-name="ce6" office:value-type="float" office:value="2.5">
            <text:p>2.5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33.2">
            <text:p>33.2</text:p>
          </table:table-cell>
          <table:table-cell table:style-name="ce6" office:value-type="float" office:value="2.6">
            <text:p>2.6</text:p>
          </table:table-cell>
          <table:table-cell table:style-name="ce6" office:value-type="float" office:value="42.2">
            <text:p>42.2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8.5">
            <text:p>38.5</text:p>
          </table:table-cell>
          <table:table-cell table:style-name="ce6" office:value-type="float" office:value="3.3">
            <text:p>3.3</text:p>
          </table:table-cell>
          <table:table-cell table:style-name="ce6" office:value-type="float" office:value="35.1">
            <text:p>35.1</text:p>
          </table:table-cell>
          <table:table-cell table:style-name="ce6" office:value-type="float" office:value="4.4">
            <text:p>4.4</text:p>
          </table:table-cell>
          <table:table-cell table:style-name="ce6" office:value-type="float" office:value="45.7">
            <text:p>45.7</text:p>
          </table:table-cell>
          <table:table-cell table:style-name="ce6" office:value-type="float" office:value="4.7">
            <text:p>4.7</text:p>
          </table:table-cell>
          <table:table-cell table:style-name="ce6" office:value-type="float" office:value="25.2">
            <text:p>25.2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13.5">
            <text:p>13.5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65.8">
            <text:p>65.8</text:p>
          </table:table-cell>
          <table:table-cell table:style-name="ce6" office:value-type="float" office:value="2.4">
            <text:p>2.4</text:p>
          </table:table-cell>
          <table:table-cell table:style-name="ce6" office:value-type="float" office:value="42.2">
            <text:p>42.2</text:p>
          </table:table-cell>
          <table:table-cell table:style-name="ce6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</table:table-row>
        <table:table-row table:style-name="ro_0_263">
          <table:table-cell table:number-columns-spanned="32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7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Auswertungsart: </text:p>
          </table:table-cell>
          <table:table-cell table:number-columns-spanned="31" table:number-rows-spanned="1" table:style-name="ce8" office:value-type="string">
            <text:p>Zustand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Inventur: </text:p>
          </table:table-cell>
          <table:table-cell table:number-columns-spanned="31" table:number-rows-spanned="1" table:style-name="ce8" office:value-type="string">
            <text:p>LFI5 [550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Netz: </text:p>
          </table:table-cell>
          <table:table-cell table:number-columns-spanned="31" table:number-rows-spanned="1" table:style-name="ce8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Bezugsfläche: </text:p>
          </table:table-cell>
          <table:table-cell table:number-columns-spanned="31" table:number-rows-spanned="1" table:style-name="ce8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Regionale Gliederung: </text:p>
          </table:table-cell>
          <table:table-cell table:number-columns-spanned="31" table:number-rows-spanned="1" table:style-name="ce8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tratifizierung: </text:p>
          </table:table-cell>
          <table:table-cell table:number-columns-spanned="31" table:number-rows-spanned="1" table:style-name="ce8" office:value-type="string">
            <text:p>Vegetationshöhe plus Wald-/Nichtwald Stratifizierung (2-phasig) [3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ielgrösse 1: </text:p>
          </table:table-cell>
          <table:table-cell table:number-columns-spanned="31" table:number-rows-spanned="1" table:style-name="ce8" office:value-type="string">
            <text:p>Stammzahl [73], Stk.
Anzahl Stämme der lebenden Bäume und Sträucher (stehende und liegende) ab 12 cm Brusthöhendurchmesser (BHD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31" table:number-rows-spanned="1" table:style-name="ce8" office:value-type="string">
            <text:p>gerechnet am 24.07.2020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ielgrösse 2: </text:p>
          </table:table-cell>
          <table:table-cell table:number-columns-spanned="31" table:number-rows-spanned="1" table:style-name="ce8" office:value-type="string">
            <text:p>Stammzahl [73], Stk.
Anzahl Stämme der lebenden Bäume und Sträucher (stehende und liegende) ab 12 cm Brusthöhendurchmesser (BHD).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31" table:number-rows-spanned="1" table:style-name="ce8" office:value-type="string">
            <text:p>gerechnet am 24.07.2020 00:00:0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Format: </text:p>
          </table:table-cell>
          <table:table-cell table:number-columns-spanned="31" table:number-rows-spanned="1" table:style-name="ce8" office:value-type="string">
            <text:p>Einheit: , Dezimalstellen: 1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Zeitbezug: </text:p>
          </table:table-cell>
          <table:table-cell table:number-columns-spanned="31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Flächenbezug: </text:p>
          </table:table-cell>
          <table:table-cell table:number-columns-spanned="31" table:number-rows-spanned="1" table:style-name="ce8" office:value-type="string">
            <text:p>absolut [2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chätzfehler: </text:p>
          </table:table-cell>
          <table:table-cell table:number-columns-spanned="31" table:number-rows-spanned="1" table:style-name="ce8" office:value-type="string">
            <text:p>absolu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Bezugstyp: </text:p>
          </table:table-cell>
          <table:table-cell table:number-columns-spanned="31" table:number-rows-spanned="1" table:style-name="ce8" office:value-type="string">
            <text:p>Zwischentotal [4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ifizierungsmerkmal 1: </text:p>
          </table:table-cell>
          <table:table-cell table:number-columns-spanned="31" table:number-rows-spanned="1" table:style-name="ce8" office:value-type="string">
            <text:p>Brusthöhendurchmesser (4-cm-Stufen) [BHDSTUFE, 1030]
Brusthöhendurchmesser (BHD) der Bäume und Sträucher ab 12 cm BHD nach Durchmesserstufe (4-cm-Stufen). Grundlage: Feldaufnahme (MID 60: Brusthöhendurchmesser, MID 62: Umfang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31" table:number-rows-spanned="1" table:style-name="ce8" office:value-type="string">
            <text:p>gerechnet am 20.03.2024 03:24:20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original: </text:p>
          </table:table-cell>
          <table:table-cell table:number-columns-spanned="31" table:number-rows-spanned="1" table:style-name="ce8" office:value-type="string">
            <text:p>keine Angabe, 12-15 cm, 16-19 cm, 20-23 cm, 24-27 cm, 28-31 cm, 32-35 cm, 36-39 cm, 40-43 cm, 44-47 cm, 48-51 cm, 52-55 cm, 56-59 cm, 60-63 cm, 64-67 cm, 68-71 cm, 72-75 cm, 76-79 cm, 80-83 cm, 84-87 cm, 88-91 cm, 92-95 cm, 96-99 cm, 100-103 cm, 104-107 cm, 108-111 cm, 112-115 cm, 116-119 cm, 120-123 cm, 124-127 cm, 128-131 cm, 132-135 cm, 136-139 cm, 140-143 cm, 144-147 cm, 148-151 cm, 152-155 cm, 156-159 cm, 160-163 cm, 164-167 cm, 168-171 cm, 172-175 cm, 176-179 cm, 180-183 cm, 184-187 cm, 188-191 cm, 192-195 cm, 196-199 cm, =200 cm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umkodiert: </text:p>
          </table:table-cell>
          <table:table-cell table:number-columns-spanned="31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ifizierungsmerkmal 2: </text:p>
          </table:table-cell>
          <table:table-cell table:number-columns-spanned="31" table:number-rows-spanned="1" table:style-name="ce8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Datum: </text:p>
          </table:table-cell>
          <table:table-cell table:number-columns-spanned="31" table:number-rows-spanned="1" table:style-name="ce8" office:value-type="string">
            <text:p>gerechnet am 28.03.2024 08:46:27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original: </text:p>
          </table:table-cell>
          <table:table-cell table:number-columns-spanned="31" table:number-rows-spanned="1" table:style-name="ce8" office:value-type="string">
            <text:p>keine Angabe, Nadelholz, Laubholz, nicht bestimmbar, Total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Klassen, umkodiert: </text:p>
          </table:table-cell>
          <table:table-cell table:number-columns-spanned="31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Regionale Gliederung: </text:p>
          </table:table-cell>
          <table:table-cell table:number-columns-spanned="31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Übrige: </text:p>
          </table:table-cell>
          <table:table-cell table:number-columns-spanned="31" table:number-rows-spanned="1" table:style-name="ce8" office:value-type="string">
            <text:p/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tichprobenumfang: </text:p>
          </table:table-cell>
          <table:table-cell table:number-columns-spanned="31" table:number-rows-spanned="1" table:style-name="ce8" office:value-type="string">
            <text:p>nicht anzeigen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Tabelle transponiert: </text:p>
          </table:table-cell>
          <table:table-cell table:number-columns-spanned="31" table:number-rows-spanned="1" table:style-name="ce8" office:value-type="string">
            <text:p>nicht transponiert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  <table:table-row>
          <table:table-cell table:style-name="ce7" office:value-type="string">
            <text:p>Sprache: </text:p>
          </table:table-cell>
          <table:table-cell table:number-columns-spanned="31" table:number-rows-spanned="1" table:style-name="ce8" office:value-type="string">
            <text:p>de-CH [1]</text:p>
          </table:table-cell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  <table:table-cell table:style-name="ce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20:07:57+02:00</meta:creation-date>
    <dc:date>2026-09-10T20:07:57+02:00</dc:date>
    <dc:title>Untitled Spreadsheet</dc:title>
    <dc:description/>
    <dc:subject/>
    <meta:keyword/>
    <meta:user-defined meta:name="Company"/>
    <meta:user-defined meta:name="category"/>
  </office:meta>
</office:document-meta>
</file>