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0.926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0.926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1.111cm" fo:break-before="auto"/>
    </style:style>
    <style:style style:family="table-row" style:name="ro_0_26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7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8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LFI5</text:p>
          </table:table-cell>
        </table:table-row>
        <table:table-row>
          <table:table-cell table:number-columns-spanned="54" table:number-rows-spanned="1" table:style-name="ce0" office:value-type="string">
            <text:p>Stammzahl</text:p>
          </table:table-cell>
        </table:table-row>
        <table:table-row>
          <table:table-cell table:number-columns-spanned="54" table:number-rows-spanned="1" table:style-name="ce0" office:value-type="string">
            <text:p>Brusthöhendurchmesser (4-cm-Stufen) · Nadelholz, Laubholz</text:p>
          </table:table-cell>
        </table:table-row>
        <table:table-row>
          <table:table-cell table:number-columns-spanned="54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4" table:number-rows-spanned="1" table:style-name="ce0" office:value-type="string">
            <text:p>Einheit: %, Spaltentotal</text:p>
          </table:table-cell>
        </table:table-row>
        <table:table-row>
          <table:table-cell table:number-columns-spanned="54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54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4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rusthöhendurchmesser (4-cm-Stuf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-1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6.8">
            <text:p>16.8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20.2">
            <text:p>20.2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18.3">
            <text:p>18.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6.8">
            <text:p>16.8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24.6">
            <text:p>24.6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22.1">
            <text:p>22.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8.5">
            <text:p>28.5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15.6">
            <text:p>15.6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20.8">
            <text:p>20.8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22.2">
            <text:p>22.2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26.5">
            <text:p>26.5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22.3">
            <text:p>22.3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16.4">
            <text:p>16.4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22.6">
            <text:p>22.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6.5">
            <text:p>16.5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21.3">
            <text:p>21.3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25.8">
            <text:p>25.8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21.3">
            <text:p>21.3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24.4">
            <text:p>24.4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18.3">
            <text:p>18.3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23.2">
            <text:p>23.2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23.3">
            <text:p>23.3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22.4">
            <text:p>22.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0.4">
            <text:p>0.4</text:p>
          </table:table-cell>
        </table:table-row>
        <table:table-row>
          <table:table-cell table:number-columns-spanned="1" table:number-rows-spanned="5" table:style-name="ce4" office:value-type="string">
            <text:p>16-1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6.8">
            <text:p>16.8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17.6">
            <text:p>17.6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6.4">
            <text:p>16.4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0.3">
            <text:p>0.3</text:p>
          </table:table-cell>
        </table:table-row>
        <table:table-row>
          <table:table-cell table:number-columns-spanned="1" table:number-rows-spanned="5" table:style-name="ce4" office:value-type="string">
            <text:p>20-2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11.4">
            <text:p>11.4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13.8">
            <text:p>13.8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3.1">
            <text:p>13.1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0.3">
            <text:p>0.3</text:p>
          </table:table-cell>
        </table:table-row>
        <table:table-row>
          <table:table-cell table:number-columns-spanned="1" table:number-rows-spanned="5" table:style-name="ce4" office:value-type="string">
            <text:p>24-2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number-columns-spanned="1" table:number-rows-spanned="5" table:style-name="ce4" office:value-type="string">
            <text:p>28-3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number-columns-spanned="1" table:number-rows-spanned="5" table:style-name="ce4" office:value-type="string">
            <text:p>32-3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number-columns-spanned="1" table:number-rows-spanned="5" table:style-name="ce4" office:value-type="string">
            <text:p>36-3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4.5">
            <text:p>14.5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40-4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44-4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48-5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52-5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56-5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60-6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64-6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68-7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72-7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76-7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80-8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84-8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88-9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92-9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96-9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100-10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104-10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108-11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112-11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116-11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120-12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4-12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8-13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32-13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36-13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40-14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144-14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48-15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152-15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56-15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60-16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164-16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68-17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72-17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76-17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80-18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84-18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88-19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92-19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96-19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5" office:value-type="string">
            <text:p>=200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35.6">
            <text:p>35.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86.90000000000001">
            <text:p>86.90000000000001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65.099999999999994">
            <text:p>65.099999999999994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61.4">
            <text:p>61.4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27.8">
            <text:p>27.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4.9">
            <text:p>54.9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81.40000000000001">
            <text:p>81.40000000000001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68.5">
            <text:p>68.5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64.099999999999994">
            <text:p>64.09999999999999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0.5">
            <text:p>50.5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75.40000000000001">
            <text:p>75.40000000000001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49.4">
            <text:p>49.4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3.3">
            <text:p>33.3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48.1">
            <text:p>48.1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25.3">
            <text:p>25.3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71.40000000000001">
            <text:p>71.40000000000001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6.90000000000001">
            <text:p>76.90000000000001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62.9">
            <text:p>62.9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7.1">
            <text:p>57.1</text:p>
          </table:table-cell>
          <table:table-cell table:style-name="ce6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64.40000000000001">
            <text:p>64.4000000000000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3.1">
            <text:p>13.1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34.9">
            <text:p>34.9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38.6">
            <text:p>38.6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72.2">
            <text:p>72.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71.90000000000001">
            <text:p>71.9000000000000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5.1">
            <text:p>45.1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31.5">
            <text:p>31.5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35.9">
            <text:p>35.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9.5">
            <text:p>49.5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24.6">
            <text:p>24.6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50.6">
            <text:p>50.6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66.5">
            <text:p>66.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66.7">
            <text:p>66.7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51.9">
            <text:p>51.9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74.7">
            <text:p>74.7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28.6">
            <text:p>28.6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3.1">
            <text:p>23.1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37.1">
            <text:p>37.1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2.9">
            <text:p>42.9</text:p>
          </table:table-cell>
          <table:table-cell table:style-name="ce6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 table:style-name="ro_0_263">
          <table:table-cell table:number-columns-spanned="54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7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Auswertungsart: </text:p>
          </table:table-cell>
          <table:table-cell table:number-columns-spanned="53" table:number-rows-spanned="1" table:style-name="ce8" office:value-type="string">
            <text:p>Zustand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Inventur: </text:p>
          </table:table-cell>
          <table:table-cell table:number-columns-spanned="53" table:number-rows-spanned="1" table:style-name="ce8" office:value-type="string">
            <text:p>LFI5 [550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Netz: </text:p>
          </table:table-cell>
          <table:table-cell table:number-columns-spanned="53" table:number-rows-spanned="1" table:style-name="ce8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Bezugsfläche: </text:p>
          </table:table-cell>
          <table:table-cell table:number-columns-spanned="53" table:number-rows-spanned="1" table:style-name="ce8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Regionale Gliederung: </text:p>
          </table:table-cell>
          <table:table-cell table:number-columns-spanned="53" table:number-rows-spanned="1" table:style-name="ce8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tratifizierung: </text:p>
          </table:table-cell>
          <table:table-cell table:number-columns-spanned="53" table:number-rows-spanned="1" table:style-name="ce8" office:value-type="string">
            <text:p>Vegetationshöhe plus Wald-/Nichtwald Stratifizierung (2-phasig) [3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ielgrösse 1: </text:p>
          </table:table-cell>
          <table:table-cell table:number-columns-spanned="53" table:number-rows-spanned="1" table:style-name="ce8" office:value-type="string">
            <text:p>Stammzahl [73], Stk.
Anzahl Stämme der lebenden Bäume und Sträucher (stehende und liegende) ab 12 cm Brusthöhendurchmesser (BHD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3" table:number-rows-spanned="1" table:style-name="ce8" office:value-type="string">
            <text:p>gerechnet am 24.07.2020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ielgrösse 2: </text:p>
          </table:table-cell>
          <table:table-cell table:number-columns-spanned="53" table:number-rows-spanned="1" table:style-name="ce8" office:value-type="string">
            <text:p>Stammzahl [73], Stk.
Anzahl Stämme der lebenden Bäume und Sträucher (stehende und liegende) ab 12 cm Brusthöhendurchmesser (BHD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3" table:number-rows-spanned="1" table:style-name="ce8" office:value-type="string">
            <text:p>gerechnet am 24.07.2020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Format: </text:p>
          </table:table-cell>
          <table:table-cell table:number-columns-spanned="53" table:number-rows-spanned="1" table:style-name="ce8" office:value-type="string">
            <text:p>Einheit: , Dezimalstellen: 1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eitbezug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Flächenbezug: </text:p>
          </table:table-cell>
          <table:table-cell table:number-columns-spanned="53" table:number-rows-spanned="1" table:style-name="ce8" office:value-type="string">
            <text:p>absolut [2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chätzfehler: </text:p>
          </table:table-cell>
          <table:table-cell table:number-columns-spanned="53" table:number-rows-spanned="1" table:style-name="ce8" office:value-type="string">
            <text:p>absolu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Bezugstyp: </text:p>
          </table:table-cell>
          <table:table-cell table:number-columns-spanned="53" table:number-rows-spanned="1" table:style-name="ce8" office:value-type="string">
            <text:p>Spaltentotal [3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ifizierungsmerkmal 1: </text:p>
          </table:table-cell>
          <table:table-cell table:number-columns-spanned="53" table:number-rows-spanned="1" table:style-name="ce8" office:value-type="string">
            <text:p>Brusthöhendurchmesser (4-cm-Stufen) [BHDSTUFE, 1030]
Brusthöhendurchmesser (BHD) der Bäume und Sträucher ab 12 cm BHD nach Durchmesserstufe (4-cm-Stufen). Grundlage: Feldaufnahme (MID 60: Brusthöhendurchmesser, MID 62: Umfang)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3" table:number-rows-spanned="1" table:style-name="ce8" office:value-type="string">
            <text:p>gerechnet am 20.03.2024 03:24:2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original: </text:p>
          </table:table-cell>
          <table:table-cell table:number-columns-spanned="53" table:number-rows-spanned="1" table:style-name="ce8" office:value-type="string">
            <text:p>keine Angabe, 12-15 cm, 16-19 cm, 20-23 cm, 24-27 cm, 28-31 cm, 32-35 cm, 36-39 cm, 40-43 cm, 44-47 cm, 48-51 cm, 52-55 cm, 56-59 cm, 60-63 cm, 64-67 cm, 68-71 cm, 72-75 cm, 76-79 cm, 80-83 cm, 84-87 cm, 88-91 cm, 92-95 cm, 96-99 cm, 100-103 cm, 104-107 cm, 108-111 cm, 112-115 cm, 116-119 cm, 120-123 cm, 124-127 cm, 128-131 cm, 132-135 cm, 136-139 cm, 140-143 cm, 144-147 cm, 148-151 cm, 152-155 cm, 156-159 cm, 160-163 cm, 164-167 cm, 168-171 cm, 172-175 cm, 176-179 cm, 180-183 cm, 184-187 cm, 188-191 cm, 192-195 cm, 196-199 cm, =200 cm, Total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umkodiert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ifizierungsmerkmal 2: </text:p>
          </table:table-cell>
          <table:table-cell table:number-columns-spanned="53" table:number-rows-spanned="1" table:style-name="ce8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3" table:number-rows-spanned="1" table:style-name="ce8" office:value-type="string">
            <text:p>gerechnet am 28.03.2024 08:46:27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original: </text:p>
          </table:table-cell>
          <table:table-cell table:number-columns-spanned="53" table:number-rows-spanned="1" table:style-name="ce8" office:value-type="string">
            <text:p>keine Angabe, Nadelholz, Laubholz, nicht bestimmbar, Total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umkodiert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Regionale Gliederung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Übrige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tichprobenumfang: </text:p>
          </table:table-cell>
          <table:table-cell table:number-columns-spanned="53" table:number-rows-spanned="1" table:style-name="ce8" office:value-type="string">
            <text:p>nicht anzeigen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Tabelle transponiert: </text:p>
          </table:table-cell>
          <table:table-cell table:number-columns-spanned="53" table:number-rows-spanned="1" table:style-name="ce8" office:value-type="string">
            <text:p>nicht transponier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prache: </text:p>
          </table:table-cell>
          <table:table-cell table:number-columns-spanned="53" table:number-rows-spanned="1" table:style-name="ce8" office:value-type="string">
            <text:p>de-CH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1:14:59+02:00</meta:creation-date>
    <dc:date>2026-09-10T11:14:59+02:00</dc:date>
    <dc:title>Untitled Spreadsheet</dc:title>
    <dc:description/>
    <dc:subject/>
    <meta:keyword/>
    <meta:user-defined meta:name="Company"/>
    <meta:user-defined meta:name="category"/>
  </office:meta>
</office:document-meta>
</file>