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667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667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667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667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667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1.667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667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667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667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667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667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667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667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667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667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667cm" fo:break-before="auto"/>
    </style:style>
    <style:style style:family="table-column" style:name="co_0_54">
      <style:table-column-properties style:column-width="0.926cm" fo:break-before="auto"/>
    </style:style>
    <style:style style:family="table-row" style:name="ro_0_26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Stammzahl</text:p>
          </table:table-cell>
        </table:table-row>
        <table:table-row>
          <table:table-cell table:number-columns-spanned="54" table:number-rows-spanned="1" table:style-name="ce0" office:value-type="string">
            <text:p>Brusthöhendurchmesser (4-cm-Stufen) · Nadelholz, Laubholz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Stk./ha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4-cm-Stuf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1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92">
            <text:p>9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89">
            <text:p>8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09">
            <text:p>10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08">
            <text:p>108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6">
            <text:p>11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9">
            <text:p>10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23">
            <text:p>12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21">
            <text:p>12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4">
            <text:p>9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94">
            <text:p>9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16-1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05">
            <text:p>10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90">
            <text:p>9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20-2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24-2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28-3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32-3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36-3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0-4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4-4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8-5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52-5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56-5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number-columns-spanned="1" table:number-rows-spanned="5" table:style-name="ce4" office:value-type="string">
            <text:p>60-6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">
            <text:p>4</text:p>
          </table:table-cell>
        </table:table-row>
        <table:table-row>
          <table:table-cell table:number-columns-spanned="1" table:number-rows-spanned="5" table:style-name="ce4" office:value-type="string">
            <text:p>64-6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68-7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72-7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9">
            <text:p>5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6">
            <text:p>6</text:p>
          </table:table-cell>
        </table:table-row>
        <table:table-row>
          <table:table-cell table:number-columns-spanned="1" table:number-rows-spanned="5" table:style-name="ce4" office:value-type="string">
            <text:p>76-7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9">
            <text:p>19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3">
            <text:p>9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8">
            <text:p>8</text:p>
          </table:table-cell>
        </table:table-row>
        <table:table-row>
          <table:table-cell table:number-columns-spanned="1" table:number-rows-spanned="5" table:style-name="ce4" office:value-type="string">
            <text:p>80-8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10">
            <text:p>1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1">
            <text:p>2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8">
            <text:p>9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6">
            <text:p>96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">
            <text:p>9</text:p>
          </table:table-cell>
        </table:table-row>
        <table:table-row>
          <table:table-cell table:number-columns-spanned="1" table:number-rows-spanned="5" table:style-name="ce4" office:value-type="string">
            <text:p>84-8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3">
            <text:p>1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8">
            <text:p>2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2">
            <text:p>12</text:p>
          </table:table-cell>
        </table:table-row>
        <table:table-row>
          <table:table-cell table:number-columns-spanned="1" table:number-rows-spanned="5" table:style-name="ce4" office:value-type="string">
            <text:p>88-9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5">
            <text:p>1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5">
            <text:p>3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3">
            <text:p>13</text:p>
          </table:table-cell>
        </table:table-row>
        <table:table-row>
          <table:table-cell table:number-columns-spanned="1" table:number-rows-spanned="5" table:style-name="ce4" office:value-type="string">
            <text:p>92-9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8">
            <text:p>1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">
            <text:p>3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6">
            <text:p>16</text:p>
          </table:table-cell>
        </table:table-row>
        <table:table-row>
          <table:table-cell table:number-columns-spanned="1" table:number-rows-spanned="5" table:style-name="ce4" office:value-type="string">
            <text:p>96-9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0">
            <text:p>3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6">
            <text:p>26</text:p>
          </table:table-cell>
        </table:table-row>
        <table:table-row>
          <table:table-cell table:number-columns-spanned="1" table:number-rows-spanned="5" table:style-name="ce4" office:value-type="string">
            <text:p>100-10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4">
            <text:p>3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6">
            <text:p>7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2">
            <text:p>32</text:p>
          </table:table-cell>
        </table:table-row>
        <table:table-row>
          <table:table-cell table:number-columns-spanned="1" table:number-rows-spanned="5" table:style-name="ce4" office:value-type="string">
            <text:p>104-10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8">
            <text:p>38</text:p>
          </table:table-cell>
        </table:table-row>
        <table:table-row>
          <table:table-cell table:number-columns-spanned="1" table:number-rows-spanned="5" table:style-name="ce4" office:value-type="string">
            <text:p>108-11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5">
            <text:p>45</text:p>
          </table:table-cell>
        </table:table-row>
        <table:table-row>
          <table:table-cell table:number-columns-spanned="1" table:number-rows-spanned="5" table:style-name="ce4" office:value-type="string">
            <text:p>112-11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2">
            <text:p>3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2">
            <text:p>32</text:p>
          </table:table-cell>
        </table:table-row>
        <table:table-row>
          <table:table-cell table:number-columns-spanned="1" table:number-rows-spanned="5" table:style-name="ce4" office:value-type="string">
            <text:p>116-11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8">
            <text:p>5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</table:table-row>
        <table:table-row>
          <table:table-cell table:number-columns-spanned="1" table:number-rows-spanned="5" table:style-name="ce4" office:value-type="string">
            <text:p>120-12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4-12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number-columns-spanned="1" table:number-rows-spanned="5" table:style-name="ce4" office:value-type="string">
            <text:p>128-13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32-13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36-13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number-columns-spanned="1" table:number-rows-spanned="5" table:style-name="ce4" office:value-type="string">
            <text:p>140-14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number-columns-spanned="1" table:number-rows-spanned="5" table:style-name="ce4" office:value-type="string">
            <text:p>144-14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48-15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number-columns-spanned="1" table:number-rows-spanned="5" table:style-name="ce4" office:value-type="string">
            <text:p>152-15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56-15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0-16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">
            <text:p>71</text:p>
          </table:table-cell>
        </table:table-row>
        <table:table-row>
          <table:table-cell table:number-columns-spanned="1" table:number-rows-spanned="5" table:style-name="ce4" office:value-type="string">
            <text:p>164-16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8-17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72-17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76-17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0-18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4-18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8-19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92-19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96-19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5" office:value-type="string">
            <text:p>=200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4">
            <text:p>10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57">
            <text:p>35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81">
            <text:p>28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35">
            <text:p>23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06">
            <text:p>10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49">
            <text:p>24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189">
            <text:p>18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24">
            <text:p>32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8">
            <text:p>16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4">
            <text:p>29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32">
            <text:p>23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15">
            <text:p>31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397">
            <text:p>39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97">
            <text:p>19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23">
            <text:p>12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29">
            <text:p>12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29">
            <text:p>22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67">
            <text:p>16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34">
            <text:p>13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2">
            <text:p>33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11">
            <text:p>21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02">
            <text:p>30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13">
            <text:p>21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41">
            <text:p>14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31">
            <text:p>231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92">
            <text:p>19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51">
            <text:p>15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151">
            <text:p>15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86">
            <text:p>28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8">
            <text:p>17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93">
            <text:p>19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48">
            <text:p>14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98">
            <text:p>19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9">
            <text:p>13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29">
            <text:p>12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04">
            <text:p>304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30">
            <text:p>130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03">
            <text:p>20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44">
            <text:p>24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63">
            <text:p>26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59">
            <text:p>15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85">
            <text:p>18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0">
            <text:p>33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59">
            <text:p>15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91">
            <text:p>19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02">
            <text:p>10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01">
            <text:p>10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86">
            <text:p>18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69">
            <text:p>169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296">
            <text:p>29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05">
            <text:p>40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32">
            <text:p>43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86">
            <text:p>38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93">
            <text:p>39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27">
            <text:p>42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50">
            <text:p>250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37">
            <text:p>33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94">
            <text:p>39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7">
            <text:p>36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33">
            <text:p>43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60">
            <text:p>36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19">
            <text:p>61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28">
            <text:p>52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00">
            <text:p>40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67">
            <text:p>36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92">
            <text:p>39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88">
            <text:p>38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1">
            <text:p>35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64">
            <text:p>46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91">
            <text:p>49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03">
            <text:p>40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03">
            <text:p>40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14">
            <text:p>31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27">
            <text:p>32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00">
            <text:p>400</text:p>
          </table:table-cell>
          <table:table-cell table:style-name="ce6" office:value-type="float" office:value="1">
            <text:p>1</text:p>
          </table:table-cell>
        </table:table-row>
        <table:table-row table:style-name="ro_0_263">
          <table:table-cell table:number-columns-spanned="54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Auswertungsart: </text:p>
          </table:table-cell>
          <table:table-cell table:number-columns-spanned="53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Inventur: </text:p>
          </table:table-cell>
          <table:table-cell table:number-columns-spanned="53" table:number-rows-spanned="1" table:style-name="ce8" office:value-type="string">
            <text:p>LFI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Netz: </text:p>
          </table:table-cell>
          <table:table-cell table:number-columns-spanned="53" table:number-rows-spanned="1" table:style-name="ce8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fläche: </text:p>
          </table:table-cell>
          <table:table-cell table:number-columns-spanned="53" table:number-rows-spanned="1" table:style-name="ce8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e Gliederung: </text:p>
          </table:table-cell>
          <table:table-cell table:number-columns-spanned="53" table:number-rows-spanned="1" table:style-name="ce8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ratifizierung: </text:p>
          </table:table-cell>
          <table:table-cell table:number-columns-spanned="53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1: </text:p>
          </table:table-cell>
          <table:table-cell table:number-columns-spanned="53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2: </text:p>
          </table:table-cell>
          <table:table-cell table:number-columns-spanned="53" table:number-rows-spanned="1" table:style-name="ce8" office:value-type="string">
            <text:p>Fläche [1], ha
Fläche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7.05.2019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ormat: </text:p>
          </table:table-cell>
          <table:table-cell table:number-columns-spanned="53" table:number-rows-spanned="1" table:style-name="ce8" office:value-type="string">
            <text:p>Einheit: , Dezimalstellen: 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eitbezug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lächenbezug: </text:p>
          </table:table-cell>
          <table:table-cell table:number-columns-spanned="53" table:number-rows-spanned="1" table:style-name="ce8" office:value-type="string">
            <text:p>pro Hektar [1] - zugänglicher Wald ohne Gebüschwald [434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chätzfehler: </text:p>
          </table:table-cell>
          <table:table-cell table:number-columns-spanned="53" table:number-rows-spanned="1" table:style-name="ce8" office:value-type="string">
            <text:p>in %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typ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1: </text:p>
          </table:table-cell>
          <table:table-cell table:number-columns-spanned="53" table:number-rows-spanned="1" table:style-name="ce8" office:value-type="string">
            <text:p>Brusthöhendurchmesser (4-cm-Stufen) [BHDSTUFE, 1030]
Brusthöhendurchmesser (BHD) der Bäume und Sträucher ab 12 cm BHD nach Durchmesserstufe (4-cm-Stufen). Grundlage: Feldaufnahme (MID 60: Brusthöhendurchmesser, MID 62: Umfang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0.03.2024 03:24:2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53" table:number-rows-spanned="1" table:style-name="ce8" office:value-type="string">
            <text:p>keine Angabe, 12-15 cm, 16-19 cm, 20-23 cm, 24-27 cm, 28-31 cm, 32-35 cm, 36-39 cm, 40-43 cm, 44-47 cm, 48-51 cm, 52-55 cm, 56-59 cm, 60-63 cm, 64-67 cm, 68-71 cm, 72-75 cm, 76-79 cm, 80-83 cm, 84-87 cm, 88-91 cm, 92-95 cm, 96-99 cm, 100-103 cm, 104-107 cm, 108-111 cm, 112-115 cm, 116-119 cm, 120-123 cm, 124-127 cm, 128-131 cm, 132-135 cm, 136-139 cm, 140-143 cm, 144-147 cm, 148-151 cm, 152-155 cm, 156-159 cm, 160-163 cm, 164-167 cm, 168-171 cm, 172-175 cm, 176-179 cm, 180-183 cm, 184-187 cm, 188-191 cm, 192-195 cm, 196-199 cm, =200 cm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2: </text:p>
          </table:table-cell>
          <table:table-cell table:number-columns-spanned="53" table:number-rows-spanned="1" table:style-name="ce8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3" table:number-rows-spanned="1" table:style-name="ce8" office:value-type="string">
            <text:p>gerechnet am 28.03.2024 08:46:27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53" table:number-rows-spanned="1" table:style-name="ce8" office:value-type="string">
            <text:p>keine Angabe, Nadelholz, Laubholz, nicht bestimmbar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e Gliederung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Übrige: </text:p>
          </table:table-cell>
          <table:table-cell table:number-columns-spanned="53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ichprobenumfang: </text:p>
          </table:table-cell>
          <table:table-cell table:number-columns-spanned="53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Tabelle transponiert: </text:p>
          </table:table-cell>
          <table:table-cell table:number-columns-spanned="53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prache: </text:p>
          </table:table-cell>
          <table:table-cell table:number-columns-spanned="53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3:32:34+02:00</meta:creation-date>
    <dc:date>2026-09-10T23:32:34+02:00</dc:date>
    <dc:title>Untitled Spreadsheet</dc:title>
    <dc:description/>
    <dc:subject/>
    <meta:keyword/>
    <meta:user-defined meta:name="Company"/>
    <meta:user-defined meta:name="category"/>
  </office:meta>
</office:document-meta>
</file>