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075cm" fo:break-before="auto"/>
    </style:style>
    <style:style style:family="table-column" style:name="co_0_2">
      <style:table-column-properties style:column-width="0.926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1.11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0.926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0.926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0.926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0.926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0.926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0.926cm" fo:break-before="auto"/>
    </style:style>
    <style:style style:family="table-column" style:name="co_0_38">
      <style:table-column-properties style:column-width="1.111cm" fo:break-before="auto"/>
    </style:style>
    <style:style style:family="table-column" style:name="co_0_39">
      <style:table-column-properties style:column-width="1.111cm" fo:break-before="auto"/>
    </style:style>
    <style:style style:family="table-column" style:name="co_0_40">
      <style:table-column-properties style:column-width="0.926cm" fo:break-before="auto"/>
    </style:style>
    <style:style style:family="table-column" style:name="co_0_41">
      <style:table-column-properties style:column-width="0.926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0.926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1.111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0.926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1.111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LFI5</text:p>
          </table:table-cell>
        </table:table-row>
        <table:table-row>
          <table:table-cell table:number-columns-spanned="53" table:number-rows-spanned="1" table:style-name="ce0" office:value-type="string">
            <text:p>Totholzvolumen (Derbholz ohne Asthaufen), liegend</text:p>
          </table:table-cell>
        </table:table-row>
        <table:table-row>
          <table:table-cell table:number-columns-spanned="53" table:number-rows-spanned="1" table:style-name="ce0" office:value-type="string">
            <text:p>Eigentum (2 Klassen)</text:p>
          </table:table-cell>
        </table:table-row>
        <table:table-row>
          <table:table-cell table:number-columns-spanned="53" table:number-rows-spanned="1" table:style-name="ce0" office:value-type="string">
            <text:p>Regionale Gliederung: Kanton</text:p>
          </table:table-cell>
        </table:table-row>
        <table:table-row>
          <table:table-cell table:number-columns-spanned="53" table:number-rows-spanned="1" table:style-name="ce0" office:value-type="string">
            <text:p>Einheit: %, Spaltentotal</text:p>
          </table:table-cell>
        </table:table-row>
        <table:table-row>
          <table:table-cell table:number-columns-spanned="53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53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53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K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Eigentum (2 Klassen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öffentlich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37.6">
            <text:p>37.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9.7">
            <text:p>89.7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51.8">
            <text:p>51.8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8.2">
            <text:p>68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86.90000000000001">
            <text:p>86.9000000000000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76.3">
            <text:p>76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66.3">
            <text:p>66.3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55.9">
            <text:p>55.9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87.2">
            <text:p>87.2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61.3">
            <text:p>61.3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72.7">
            <text:p>72.7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78.7">
            <text:p>78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3.2">
            <text:p>73.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87.40000000000001">
            <text:p>87.4000000000000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4.40000000000001">
            <text:p>84.4000000000000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84.2">
            <text:p>84.2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77.2">
            <text:p>77.2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49.6">
            <text:p>49.6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65.8">
            <text:p>65.8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privat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71.40000000000001">
            <text:p>71.40000000000001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66.099999999999994">
            <text:p>66.099999999999994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62.4">
            <text:p>62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81.3">
            <text:p>81.3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44.1">
            <text:p>44.1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38.7">
            <text:p>38.7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71.7">
            <text:p>71.7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50.4">
            <text:p>50.4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7">
          <table:table-cell table:number-columns-spanned="53" table:number-rows-spanned="1" table:style-name="ce0" office:value-type="string">
            <text:p>© WSL, Schweizerisches Landesforstinventar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5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51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51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51" table:number-rows-spanned="1" table:style-name="ce7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1" table:number-rows-spanned="1" table:style-name="ce7" office:value-type="string">
            <text:p>Kanton [KTBSL, 827]
Regionale Gliederung mit den Kantonen als Einheit. Dabei werden die beiden Halbkantone Basel-Landschaft und Basel-Stadt aus statistischen Gründen zu einem Kanton zusammengefass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5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51" table:number-rows-spanned="1" table:style-name="ce7" office:value-type="string">
            <text:p>Totholzvolumen (Derbholz ohne Asthaufen), liegend [215], m³
Volumen des liegenden Totholzes ab 7 cm Durchmesser (Derbholz) ohne Derbholzstücke in Asthaufe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11.06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51" table:number-rows-spanned="1" table:style-name="ce7" office:value-type="string">
            <text:p>Totholzvolumen (Derbholz ohne Asthaufen), liegend [215], m³
Volumen des liegenden Totholzes ab 7 cm Durchmesser (Derbholz) ohne Derbholzstücke in Asthaufe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11.06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51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51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51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51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51" table:number-rows-spanned="1" table:style-name="ce7" office:value-type="string">
            <text:p>Eigentum (2 Klassen) [EIGENKAT, 94]
Eigentumsverhältnis am Wald, charakterisiert mithilfe der zwei Klassen «öffentlich» und «privat». Grundlage: Forstdienstbefragung (MID 365: Eigentum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19.03.2024 23:34:5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51" table:number-rows-spanned="1" table:style-name="ce7" office:value-type="string">
            <text:p>keine Angabe, öffentlich, privat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5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5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5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1T01:23:14+02:00</meta:creation-date>
    <dc:date>2026-09-11T01:23:14+02:00</dc:date>
    <dc:title>Untitled Spreadsheet</dc:title>
    <dc:description/>
    <dc:subject/>
    <meta:keyword/>
    <meta:user-defined meta:name="Company"/>
    <meta:user-defined meta:name="category"/>
  </office:meta>
</office:document-meta>
</file>