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2.778cm" fo:break-before="auto"/>
    </style:style>
    <style:style style:family="table-column" style:name="co_0_5">
      <style:table-column-properties style:column-width="1.852cm" fo:break-before="auto"/>
    </style:style>
    <style:style style:family="table-column" style:name="co_0_6">
      <style:table-column-properties style:column-width="2.593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volume di legno morto (l. comm. s. mucchio di rami) a terra</text:p>
          </table:table-cell>
        </table:table-row>
        <table:table-row>
          <table:table-cell table:number-columns-spanned="15" table:number-rows-spanned="1" table:style-name="ce0" office:value-type="string">
            <text:p>fasce vegetazionali NaiS (6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1000 m³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6 classi)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24">
            <text:p>42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43">
            <text:p>543</text:p>
          </table:table-cell>
          <table:table-cell table:style-name="ce5" office:value-type="float" office:value="29">
            <text:p>29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68">
            <text:p>68</text:p>
          </table:table-cell>
          <table:table-cell table:style-name="ce5" office:value-type="string">
            <text:p>.</text:p>
          </table:table-cell>
          <table:table-cell table:style-name="ce5" office:value-type="float" office:value="1138">
            <text:p>113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423">
            <text:p>142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31">
            <text:p>113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79">
            <text:p>27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169">
            <text:p>4169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917">
            <text:p>19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66">
            <text:p>76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971">
            <text:p>19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330">
            <text:p>233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22">
            <text:p>102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066">
            <text:p>8066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montana inferiore e superiore</text:p>
          </table:table-cell>
          <table:table-cell table:style-name="ce5" office:value-type="float" office:value="5198">
            <text:p>519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287">
            <text:p>52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73">
            <text:p>307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4">
            <text:p>23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88">
            <text:p>78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17">
            <text:p>51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5098">
            <text:p>1509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submontana</text:p>
          </table:table-cell>
          <table:table-cell table:style-name="ce5" office:value-type="float" office:value="4185">
            <text:p>418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9">
            <text:p>31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61">
            <text:p>4761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iperinsubrica e collinare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08">
            <text:p>150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49">
            <text:p>1749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9575">
            <text:p>957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661">
            <text:p>866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87">
            <text:p>418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02">
            <text:p>390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697">
            <text:p>469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63">
            <text:p>336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386">
            <text:p>34386</text:p>
          </table:table-cell>
          <table:table-cell table:style-name="ce5" office:value-type="float" office:value="4">
            <text:p>4</text:p>
          </table:table-cell>
        </table:table-row>
        <table:table-row table:style-name="ro_0_21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4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volume di legno morto (l. comm. s. mucchio di rami) a terra [215], m³
Volume di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9:08:52+02:00</meta:creation-date>
    <dc:date>2026-09-10T19:08:52+02:00</dc:date>
    <dc:title>Untitled Spreadsheet</dc:title>
    <dc:description/>
    <dc:subject/>
    <meta:keyword/>
    <meta:user-defined meta:name="Company"/>
    <meta:user-defined meta:name="category"/>
  </office:meta>
</office:document-meta>
</file>