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296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29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296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296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296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296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296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296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296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296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296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296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296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29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296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296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296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296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296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296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296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Totholzvolumen (Derbholz ohne Asthaufen), liegend</text:p>
          </table:table-cell>
        </table:table-row>
        <table:table-row>
          <table:table-cell table:number-columns-spanned="53" table:number-rows-spanned="1" table:style-name="ce0" office:value-type="string">
            <text:p>NaiS-Vegetationshöhenstufen (6 Klassen)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m³/ha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5">
            <text:p>25</text:p>
          </table:table-cell>
        </table:table-row>
        <table:table-row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79.90000000000001">
            <text:p>79.9000000000000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7.5">
            <text:p>77.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3.7">
            <text:p>63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 office:value-type="string">
            <text:p>unter- und obermontan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0.90000000000001">
            <text:p>80.9000000000000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6.9">
            <text:p>46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submontan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2.90000000000001">
            <text:p>102.9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4">
            <text:p>14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4">
            <text:p>4</text:p>
          </table:table-cell>
        </table:table-row>
        <table:table-row table:style-name="ro_0_21">
          <table:table-cell table:number-columns-spanned="53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2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52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52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2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2" table:number-rows-spanned="1" table:style-name="ce7" office:value-type="string">
            <text:p>Totholzvolumen (Derbholz ohne Asthaufen), liegend [215], m³
Volumen des liegenden Totholzes ab 7 cm Durchmesser (Derbholz) ohne Derbholzstücke in Asthauf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11.06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2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2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2" table:number-rows-spanned="1" table:style-name="ce7" office:value-type="string">
            <text:p>pro Hektar [1] - zugänglicher Wald ohne Gebüschwald LFI4/LFI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2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2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2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2:29:32+02:00</meta:creation-date>
    <dc:date>2026-09-10T12:29:32+02:00</dc:date>
    <dc:title>Untitled Spreadsheet</dc:title>
    <dc:description/>
    <dc:subject/>
    <meta:keyword/>
    <meta:user-defined meta:name="Company"/>
    <meta:user-defined meta:name="category"/>
  </office:meta>
</office:document-meta>
</file>