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149cm" fo:break-before="auto"/>
    </style:style>
    <style:style style:family="table-column" style:name="co_0_2">
      <style:table-column-properties style:column-width="4.26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2.963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3.149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2.963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2.963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1.482cm" fo:break-before="auto"/>
    </style:style>
    <style:style style:family="table-column" style:name="co_0_16">
      <style:table-column-properties style:column-width="0.741cm" fo:break-before="auto"/>
    </style:style>
    <style:style style:family="table-row" style:name="ro_0_3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IFN5</text:p>
          </table:table-cell>
        </table:table-row>
        <table:table-row>
          <table:table-cell table:number-columns-spanned="16" table:number-rows-spanned="1" table:style-name="ce0" office:value-type="string">
            <text:p>numero totale di fusti</text:p>
          </table:table-cell>
        </table:table-row>
        <table:table-row>
          <table:table-cell table:number-columns-spanned="16" table:number-rows-spanned="1" table:style-name="ce0" office:value-type="string">
            <text:p>gigante (no/sì) · conifere e latifoglie</text:p>
          </table:table-cell>
        </table:table-row>
        <table:table-row>
          <table:table-cell table:number-columns-spanned="16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6" table:number-rows-spanned="1" table:style-name="ce0" office:value-type="string">
            <text:p>unità: 1000 n</text:p>
          </table:table-cell>
        </table:table-row>
        <table:table-row>
          <table:table-cell table:number-columns-spanned="16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6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6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gigante (no/sì)</text:p>
          </table:table-cell>
          <table:table-cell table:style-name="ce3" office:value-type="string">
            <text:p>conifere e latifoglie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38855">
            <text:p>3885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6981">
            <text:p>4698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1535">
            <text:p>9153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828">
            <text:p>3682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336">
            <text:p>4933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1873">
            <text:p>2187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5408">
            <text:p>28540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41452">
            <text:p>4145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0240">
            <text:p>5024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0510">
            <text:p>5051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836">
            <text:p>983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861">
            <text:p>886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1382">
            <text:p>5138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12280">
            <text:p>212280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80361">
            <text:p>8036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237">
            <text:p>9723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42078">
            <text:p>14207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6683">
            <text:p>4668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8212">
            <text:p>5821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3255">
            <text:p>7325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97825">
            <text:p>497825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5" table:style-name="ce4" office:value-type="string">
            <text:p>sì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84">
            <text:p>38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83">
            <text:p>48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1">
            <text:p>18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97">
            <text:p>29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47">
            <text:p>24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768">
            <text:p>176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2">
            <text:p>18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79">
            <text:p>17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47">
            <text:p>447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66">
            <text:p>56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47">
            <text:p>54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5">
            <text:p>19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05">
            <text:p>30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26">
            <text:p>42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215">
            <text:p>2215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number-columns-spanned="1" table:number-rows-spanned="5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39031">
            <text:p>3903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7365">
            <text:p>4736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2018">
            <text:p>9201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7009">
            <text:p>3700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633">
            <text:p>4963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119">
            <text:p>2211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7176">
            <text:p>287176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41452">
            <text:p>4145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0422">
            <text:p>5042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0574">
            <text:p>5057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850">
            <text:p>985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869">
            <text:p>886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1561">
            <text:p>5156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12728">
            <text:p>21272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80536">
            <text:p>8053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803">
            <text:p>9780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42625">
            <text:p>14262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6878">
            <text:p>4687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8518">
            <text:p>5851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3681">
            <text:p>7368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00040">
            <text:p>500040</text:p>
          </table:table-cell>
          <table:table-cell table:style-name="ce5" office:value-type="float" office:value="1">
            <text:p>1</text:p>
          </table:table-cell>
        </table:table-row>
        <table:table-row table:style-name="ro_0_33">
          <table:table-cell table:number-columns-spanned="16" table:number-rows-spanned="1" table:style-name="ce0" office:value-type="string">
            <text:p>© WSL, Inventario Forestale Nazionale Svizzero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4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4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4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4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4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4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4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4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4" table:number-rows-spanned="1" table:style-name="ce7" office:value-type="string">
            <text:p>gigante (no/sì) [D13KLA80, 1282]
Suddivisione degli alberi e arbusti a partire da un diametro a petto d'uomo (DPU) di 12 cm in due classi, ossia «non gigante» (DPU fino a 80 cm) e «gigante» (DPU superiore a 80 cm). Fonte: rilievo sul terreno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20.03.2024 03:24:4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4" table:number-rows-spanned="1" table:style-name="ce7" office:value-type="string">
            <text:p>nessuna indicazione, no, sì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4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4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8T17:38:40+02:00</meta:creation-date>
    <dc:date>2026-09-08T17:38:40+02:00</dc:date>
    <dc:title>Untitled Spreadsheet</dc:title>
    <dc:description/>
    <dc:subject/>
    <meta:keyword/>
    <meta:user-defined meta:name="Company"/>
    <meta:user-defined meta:name="category"/>
  </office:meta>
</office:document-meta>
</file>