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Stammzahl</text:p>
          </table:table-cell>
        </table:table-row>
        <table:table-row>
          <table:table-cell table:number-columns-spanned="32" table:number-rows-spanned="1" table:style-name="ce0" office:value-type="string">
            <text:p>Nadelholz, Laubholz · Brusthöhendurchmesser (10 Klassen)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%, Spaltentotal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Brusthöhendurchmesser (10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12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Nadel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6.90000000000001">
            <text:p>76.9000000000000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6.3">
            <text:p>86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12" table:style-name="ce4" office:value-type="string">
            <text:p>Laub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12" table:style-name="ce4" office:value-type="string">
            <text:p>nicht bestimmbar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73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30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30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30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30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30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30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30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30" table:number-rows-spanned="1" table:style-name="ce7" office:value-type="string">
            <text:p>Brusthöhendurchmesser (10 Klassen) [D13KLA10, 1317]
Brusthöhendurchmesser (BHD) der Bäume und Sträucher ab 12 cm BHD in zehn Klassen. Grundlage: Feldaufnahme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12-20 cm, 21-30 cm, 31-40 cm, 41-50 cm, 51-60 cm, 61-70 cm, 71-80 cm, 81-90 cm, 91-100 cm, &gt;10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4:25:23+02:00</meta:creation-date>
    <dc:date>2026-09-08T14:25:23+02:00</dc:date>
    <dc:title>Untitled Spreadsheet</dc:title>
    <dc:description/>
    <dc:subject/>
    <meta:keyword/>
    <meta:user-defined meta:name="Company"/>
    <meta:user-defined meta:name="category"/>
  </office:meta>
</office:document-meta>
</file>