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Militär</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Militä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9999999999999">
            <text:p>99.59999999999999</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99.40000000000001">
            <text:p>99.40000000000001</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1">
            <text:p>0.1</text:p>
          </table:table-cell>
        </table:table-row>
        <table:table-row>
          <table:table-cell table:style-name="ce4" office:value-type="string">
            <text:p>ja</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Waldfunktion Militär [WAFKTMILIT, 468]
Vorhandensein der Waldfunktion «Militär»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4: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6:01+02:00</meta:creation-date>
    <dc:date>2026-09-10T05:16:01+02:00</dc:date>
    <dc:title>Untitled Spreadsheet</dc:title>
    <dc:description/>
    <dc:subject/>
    <meta:keyword/>
    <meta:user-defined meta:name="Company"/>
    <meta:user-defined meta:name="category"/>
  </office:meta>
</office:document-meta>
</file>