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4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Stammzahl</text:p>
          </table:table-cell>
        </table:table-row>
        <table:table-row>
          <table:table-cell table:number-columns-spanned="16" table:number-rows-spanned="1" table:style-name="ce0" office:value-type="string">
            <text:p>Nadelholz, Laubholz · Brusthöhendurchmesser (Stärke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%, Spaltentotal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Brusthöhendurchmesser (Stärke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Nadelholz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4.8">
            <text:p>24.8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46.9">
            <text:p>46.9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66.40000000000001">
            <text:p>66.40000000000001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59.1">
            <text:p>59.1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74.5">
            <text:p>74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86.2">
            <text:p>86.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57.7">
            <text:p>57.7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number-columns-spanned="1" table:number-rows-spanned="7" table:style-name="ce4" office:value-type="string">
            <text:p>Laubholz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23.3">
            <text:p>23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53.1">
            <text:p>53.1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25.5">
            <text:p>25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65.8">
            <text:p>65.8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number-columns-spanned="1" table:number-rows-spanned="7" table:style-name="ce4" office:value-type="string">
            <text:p>nicht bestimmbar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23.5">
            <text:p>23.5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4.8">
            <text:p>24.8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22.6">
            <text:p>22.6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24.9">
            <text:p>24.9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5.8">
            <text:p>25.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6.3">
            <text:p>26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0.3">
            <text:p>0.3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 table:style-name="ro_0_48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Auswertungsart: </text:p>
          </table:table-cell>
          <table:table-cell table:style-name="ce8"/>
          <table:table-cell table:number-columns-spanned="14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Inventur: </text:p>
          </table:table-cell>
          <table:table-cell table:style-name="ce8"/>
          <table:table-cell table:number-columns-spanned="14" table:number-rows-spanned="1" table:style-name="ce8" office:value-type="string">
            <text:p>LFI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Netz: </text:p>
          </table:table-cell>
          <table:table-cell table:style-name="ce8"/>
          <table:table-cell table:number-columns-spanned="14" table:number-rows-spanned="1" table:style-name="ce8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Bezugsfläche: </text:p>
          </table:table-cell>
          <table:table-cell table:style-name="ce8"/>
          <table:table-cell table:number-columns-spanned="14" table:number-rows-spanned="1" table:style-name="ce8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Regionale Gliederung: </text:p>
          </table:table-cell>
          <table:table-cell table:style-name="ce8"/>
          <table:table-cell table:number-columns-spanned="14" table:number-rows-spanned="1" table:style-name="ce8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ratifizierung: </text:p>
          </table:table-cell>
          <table:table-cell table:style-name="ce8"/>
          <table:table-cell table:number-columns-spanned="14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1: </text:p>
          </table:table-cell>
          <table:table-cell table:style-name="ce8"/>
          <table:table-cell table:number-columns-spanned="14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4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2: </text:p>
          </table:table-cell>
          <table:table-cell table:style-name="ce8"/>
          <table:table-cell table:number-columns-spanned="14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4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ormat: </text:p>
          </table:table-cell>
          <table:table-cell table:style-name="ce8"/>
          <table:table-cell table:number-columns-spanned="14" table:number-rows-spanned="1" table:style-name="ce8" office:value-type="string">
            <text:p>Einheit: , Dezimalstellen: 1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eitbezug: </text:p>
          </table:table-cell>
          <table:table-cell table:style-name="ce8"/>
          <table:table-cell table:number-columns-spanned="14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lächenbezug: </text:p>
          </table:table-cell>
          <table:table-cell table:style-name="ce8"/>
          <table:table-cell table:number-columns-spanned="14" table:number-rows-spanned="1" table:style-name="ce8" office:value-type="string">
            <text:p>absolut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chätzfehler: </text:p>
          </table:table-cell>
          <table:table-cell table:style-name="ce8"/>
          <table:table-cell table:number-columns-spanned="14" table:number-rows-spanned="1" table:style-name="ce8" office:value-type="string">
            <text:p>absolu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Bezugstyp: </text:p>
          </table:table-cell>
          <table:table-cell table:style-name="ce8"/>
          <table:table-cell table:number-columns-spanned="14" table:number-rows-spanned="1" table:style-name="ce8" office:value-type="string">
            <text:p>Spaltentotal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ifizierungsmerkmal 1: </text:p>
          </table:table-cell>
          <table:table-cell table:style-name="ce8"/>
          <table:table-cell table:number-columns-spanned="14" table:number-rows-spanned="1" table:style-name="ce8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4" table:number-rows-spanned="1" table:style-name="ce8" office:value-type="string">
            <text:p>gerechnet am 28.03.2024 08:46:27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original: </text:p>
          </table:table-cell>
          <table:table-cell table:style-name="ce8"/>
          <table:table-cell table:number-columns-spanned="14" table:number-rows-spanned="1" table:style-name="ce8" office:value-type="string">
            <text:p>keine Angabe, Nadelholz, Laubholz, nicht bestimmbar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umkodiert: </text:p>
          </table:table-cell>
          <table:table-cell table:style-name="ce8"/>
          <table:table-cell table:number-columns-spanned="14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ifizierungsmerkmal 2: </text:p>
          </table:table-cell>
          <table:table-cell table:style-name="ce8"/>
          <table:table-cell table:number-columns-spanned="14" table:number-rows-spanned="1" table:style-name="ce8" office:value-type="string">
            <text:p>Brusthöhendurchmesser (Stärkeklassen) [BHDKL, 1029]
Brusthöhendurchmesser (BHD) der Bäume und Sträucher ab 12 cm BHD nach Stärkeklasse. Grundlage: Feldaufnahme (MID 60: Brusthöhendurchmesser, MID 62: Umfang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4" table:number-rows-spanned="1" table:style-name="ce8" office:value-type="string">
            <text:p>gerechnet am 20.03.2024 03:24:15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original: </text:p>
          </table:table-cell>
          <table:table-cell table:style-name="ce8"/>
          <table:table-cell table:number-columns-spanned="14" table:number-rows-spanned="1" table:style-name="ce8" office:value-type="string">
            <text:p>keine Angabe, 12-15 cm, 16-23 cm, 24-35 cm, 36-51 cm, =52 cm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umkodiert: </text:p>
          </table:table-cell>
          <table:table-cell table:style-name="ce8"/>
          <table:table-cell table:number-columns-spanned="14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Regionale Gliederung: </text:p>
          </table:table-cell>
          <table:table-cell table:style-name="ce8"/>
          <table:table-cell table:number-columns-spanned="14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Übrige: </text:p>
          </table:table-cell>
          <table:table-cell table:style-name="ce8"/>
          <table:table-cell table:number-columns-spanned="14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ichprobenumfang: </text:p>
          </table:table-cell>
          <table:table-cell table:style-name="ce8"/>
          <table:table-cell table:number-columns-spanned="14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Tabelle transponiert: </text:p>
          </table:table-cell>
          <table:table-cell table:style-name="ce8"/>
          <table:table-cell table:number-columns-spanned="14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prache: </text:p>
          </table:table-cell>
          <table:table-cell table:style-name="ce8"/>
          <table:table-cell table:number-columns-spanned="14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29:51+02:00</meta:creation-date>
    <dc:date>2026-09-10T06:29:51+02:00</dc:date>
    <dc:title>Untitled Spreadsheet</dc:title>
    <dc:description/>
    <dc:subject/>
    <meta:keyword/>
    <meta:user-defined meta:name="Company"/>
    <meta:user-defined meta:name="category"/>
  </office:meta>
</office:document-meta>
</file>