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3.149cm" fo:break-before="auto"/>
    </style:style>
    <style:style style:family="table-column" style:name="co_0_7">
      <style:table-column-properties style:column-width="2.223cm" fo:break-before="auto"/>
    </style:style>
    <style:style style:family="table-column" style:name="co_0_8">
      <style:table-column-properties style:column-width="3.149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963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2.963cm" fo:break-before="auto"/>
    </style:style>
    <style:style style:family="table-column" style:name="co_0_13">
      <style:table-column-properties style:column-width="2.03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volume di legno morto delle ceppaie</text:p>
          </table:table-cell>
        </table:table-row>
        <table:table-row>
          <table:table-cell table:number-columns-spanned="15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1000 m³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18">
            <text:p>18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65">
            <text:p>56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95">
            <text:p>1295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9">
            <text:p>8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1">
            <text:p>35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8">
            <text:p>100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08">
            <text:p>270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1037">
            <text:p>10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82">
            <text:p>238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59">
            <text:p>15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30">
            <text:p>3730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1155">
            <text:p>115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5">
            <text:p>10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68">
            <text:p>156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89">
            <text:p>378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3">
            <text:p>23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39">
            <text:p>213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46">
            <text:p>294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30">
            <text:p>30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6">
            <text:p>5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751">
            <text:p>275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15">
            <text:p>331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365">
            <text:p>536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86">
            <text:p>88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78">
            <text:p>197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00">
            <text:p>8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094">
            <text:p>15094</text:p>
          </table:table-cell>
          <table:table-cell table:style-name="ce5" office:value-type="float" office:value="3">
            <text:p>3</text:p>
          </table:table-cell>
        </table:table-row>
        <table:table-row table:style-name="ro_0_25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volume di legno morto delle ceppaie [395], m³
Volume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4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5:18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3:11:37+02:00</meta:creation-date>
    <dc:date>2026-09-10T03:11:37+02:00</dc:date>
    <dc:title>Untitled Spreadsheet</dc:title>
    <dc:description/>
    <dc:subject/>
    <meta:keyword/>
    <meta:user-defined meta:name="Company"/>
    <meta:user-defined meta:name="category"/>
  </office:meta>
</office:document-meta>
</file>