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Gesamtstammzahl</text:p>
          </table:table-cell>
        </table:table-row>
        <table:table-row>
          <table:table-cell table:number-columns-spanned="32" table:number-rows-spanned="1" table:style-name="ce0" office:value-type="string">
            <text:p>Nadelholz, Laubholz · Baumzustand (lebend/tot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Zwisch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Baumzustand (lebend/tot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Nadel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6.099999999999994">
            <text:p>86.09999999999999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3.8">
            <text:p>93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Laub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90.099999999999994">
            <text:p>90.09999999999999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7.5">
            <text:p>87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nicht bestimmbar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0.099999999999994">
            <text:p>90.09999999999999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4.2">
            <text:p>94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4.7">
            <text:p>8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3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30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30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Baumzustand (lebend/tot) [PBZUSTLEBTOT, 1265]
Einteilung der Bäume und Sträucher ab 12 cm Brusthöhendurchmesser (BHD) in lebende oder tote. Grundlage: Feldaufnahme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20.03.2024 05:11:4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lebend, to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0:29+02:00</meta:creation-date>
    <dc:date>2026-09-10T06:20:29+02:00</dc:date>
    <dc:title>Untitled Spreadsheet</dc:title>
    <dc:description/>
    <dc:subject/>
    <meta:keyword/>
    <meta:user-defined meta:name="Company"/>
    <meta:user-defined meta:name="category"/>
  </office:meta>
</office:document-meta>
</file>