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Gesamtstammzahl</text:p>
          </table:table-cell>
        </table:table-row>
        <table:table-row>
          <table:table-cell table:number-columns-spanned="53" table:number-rows-spanned="1" table:style-name="ce0" office:value-type="string">
            <text:p>Schädigungsgrad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ädigungsgrad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icht geschädigt</text:p>
          </table:table-cell>
          <table:table-cell table:style-name="ce5" office:value-type="float" office:value="72.40000000000001">
            <text:p>72.4000000000000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3.9">
            <text:p>63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8.90000000000001">
            <text:p>68.9000000000000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9.5">
            <text:p>69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schwach geschädigt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mässig geschädigt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stark geschädigt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sehr stark geschädigt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tot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1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Gesamtstammzahl [3], Stk.
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Schädigungsgrad [EBSGRAD, 593]
Grad der Schädigung der Bäume und Sträucher ab 12 cm Brusthöhendurchmesser (BHD) aufgrund der vorkommenden Schäden in sechs Klassen. Grundlage: Feldaufnahme (MID 1027: Baumschadenart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0.03.2024 05:59:5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icht geschädigt, schwach geschädigt, mässig geschädigt, stark geschädigt, sehr stark geschädigt, to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15+02:00</meta:creation-date>
    <dc:date>2026-09-08T17:38:15+02:00</dc:date>
    <dc:title>Untitled Spreadsheet</dc:title>
    <dc:description/>
    <dc:subject/>
    <meta:keyword/>
    <meta:user-defined meta:name="Company"/>
    <meta:user-defined meta:name="category"/>
  </office:meta>
</office:document-meta>
</file>