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row" style:name="ro_0_2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row>
          <table:table-cell table:number-columns-spanned="11" table:number-rows-spanned="1" table:style-name="ce1" office:value-type="string">
            <text:p>LFI5</text:p>
          </table:table-cell>
        </table:table-row>
        <table:table-row>
          <table:table-cell table:number-columns-spanned="11" table:number-rows-spanned="1" table:style-name="ce0" office:value-type="string">
            <text:p>Anteil Waldprobeflächen</text:p>
          </table:table-cell>
        </table:table-row>
        <table:table-row>
          <table:table-cell table:number-columns-spanned="11" table:number-rows-spanned="1" table:style-name="ce0" office:value-type="string">
            <text:p>Ameisenhaufen · Schlussgrad</text:p>
          </table:table-cell>
        </table:table-row>
        <table:table-row>
          <table:table-cell table:number-columns-spanned="11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11" table:number-rows-spanned="1" table:style-name="ce0" office:value-type="string">
            <text:p>Einheit: %, Spaltentotal</text:p>
          </table:table-cell>
        </table:table-row>
        <table:table-row>
          <table:table-cell table:number-columns-spanned="11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1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1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0" table:number-rows-spanned="1" table:style-name="ce3" office:value-type="string">
            <text:p>Ameisenhaufe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0</text:p>
          </table:table-cell>
          <table:table-cell table:style-name="ce3"/>
          <table:table-cell table:number-columns-spanned="2" table:number-rows-spanned="1" table:style-name="ce3" office:value-type="string">
            <text:p>1</text:p>
          </table:table-cell>
          <table:table-cell table:style-name="ce3"/>
          <table:table-cell table:number-columns-spanned="2" table:number-rows-spanned="1" table:style-name="ce3" office:value-type="string">
            <text:p>2</text:p>
          </table:table-cell>
          <table:table-cell table:style-name="ce3"/>
          <table:table-cell table:number-columns-spanned="2" table:number-rows-spanned="1" table:style-name="ce3" office:value-type="string">
            <text:p>&gt;2</text:p>
          </table:table-cell>
          <table:table-cell table:style-name="ce3"/>
          <table:table-cell table:number-columns-spanned="2" table:number-rows-spanned="1" table:style-name="ce3" office:value-type="string">
            <text:p>Total</text:p>
          </table:table-cell>
          <table:table-cell table:style-name="ce3"/>
        </table:table-row>
        <table:table-row>
          <table:table-cell table:style-name="ce3" office:value-type="string">
            <text:p>Schlussgrad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gedrängt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 office:value-type="string">
            <text:p>normal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 office:value-type="string">
            <text:p>locker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 office:value-type="string">
            <text:p>räumig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 office:value-type="string">
            <text:p>aufgelöst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gruppiert  gedrängt 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 office:value-type="string">
            <text:p>gruppiert  normal 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Stufenschluss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3">
          <table:table-cell table:number-columns-spanned="11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9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9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9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9" table:number-rows-spanned="1" table:style-name="ce7" office:value-type="string">
            <text:p>Wirtschaftsregion [WIREGR0704, 366], ausgeblendet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9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9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9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9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9" table:number-rows-spanned="1" table:style-name="ce7" office:value-type="string">
            <text:p>Ameisenhaufen [AMHAUANZKL4, 2345]
Probeflächen mit keinem, einem, zwei oder mehr als zwei Haufen von Roten Waldameisen im 5-Aren-Kreis. Grundlage: Feldaufnahme (MID 837: Ameisenhaufennummer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9" table:number-rows-spanned="1" table:style-name="ce7" office:value-type="string">
            <text:p>gerechnet am 20.03.2024 09:33:4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9" table:number-rows-spanned="1" table:style-name="ce7" office:value-type="string">
            <text:p>0, 1, 2, &gt;2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9" table:number-rows-spanned="1" table:style-name="ce7" office:value-type="string">
            <text:p>Schlussgrad [SCHLUSSG, 385]
Mass der gegenseitigen Bedrängung der Baumkronen in einem Bestand. Grundlage: Feldaufnahme (MID 266: Schlussgrad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9" table:number-rows-spanned="1" table:style-name="ce7" office:value-type="string">
            <text:p>gerechnet am 19.03.2024 18:03:1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9" table:number-rows-spanned="1" table:style-name="ce7" office:value-type="string">
            <text:p>keine Angabe, gedrängt, normal, locker, räumig, aufgelöst, gruppiert  gedrängt , gruppiert  normal , Stufenschluss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5:58:55+02:00</meta:creation-date>
    <dc:date>2026-09-10T05:58:55+02:00</dc:date>
    <dc:title>Untitled Spreadsheet</dc:title>
    <dc:description/>
    <dc:subject/>
    <meta:keyword/>
    <meta:user-defined meta:name="Company"/>
    <meta:user-defined meta:name="category"/>
  </office:meta>
</office:document-meta>
</file>