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2.223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2.037cm" fo:break-before="auto"/>
    </style:style>
    <style:style style:family="table-column" style:name="co_0_6">
      <style:table-column-properties style:column-width="1.482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296cm" fo:break-before="auto"/>
    </style:style>
    <style:style style:family="table-column" style:name="co_0_11">
      <style:table-column-properties style:column-width="1.852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1.852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0.741cm" fo:break-before="auto"/>
    </style:style>
    <style:style style:family="table-row" style:name="ro_0_4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LFI5</text:p>
          </table:table-cell>
        </table:table-row>
        <table:table-row>
          <table:table-cell table:number-columns-spanned="16" table:number-rows-spanned="1" table:style-name="ce0" office:value-type="string">
            <text:p>Schaftderbholzvolumen (HG 2010)</text:p>
          </table:table-cell>
        </table:table-row>
        <table:table-row>
          <table:table-cell table:number-columns-spanned="16" table:number-rows-spanned="1" table:style-name="ce0" office:value-type="string">
            <text:p>Sortimentierungsklassen (HG 2010) · Nadelholz, Laubholz</text:p>
          </table:table-cell>
        </table:table-row>
        <table:table-row>
          <table:table-cell table:number-columns-spanned="16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6" table:number-rows-spanned="1" table:style-name="ce0" office:value-type="string">
            <text:p>Einheit: m³/ha</text:p>
          </table:table-cell>
        </table:table-row>
        <table:table-row>
          <table:table-cell table:number-columns-spanned="16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6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6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ortimentierungsklassen (HG 2010)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Schwach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number-columns-spanned="1" table:number-rows-spanned="5" table:style-name="ce4" office:value-type="string">
            <text:p>Klassen 1 und 2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9.099999999999994">
            <text:p>89.09999999999999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2.7">
            <text:p>82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6.40000000000001">
            <text:p>96.400000000000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8.2">
            <text:p>98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7.90000000000001">
            <text:p>67.9000000000000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5.3">
            <text:p>45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7.59999999999999">
            <text:p>77.5999999999999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94.2">
            <text:p>94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4.40000000000001">
            <text:p>124.4000000000000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28">
            <text:p>12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14.5">
            <text:p>114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9.40000000000001">
            <text:p>109.4000000000000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18.5">
            <text:p>118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9.7">
            <text:p>109.7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5" table:style-name="ce4" office:value-type="string">
            <text:p>Klassen 3 und 4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87.3">
            <text:p>87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37.80000000000001">
            <text:p>137.8000000000000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41.40000000000001">
            <text:p>141.400000000000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14.3">
            <text:p>114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29.19999999999999">
            <text:p>129.199999999999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6.8">
            <text:p>106.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71.8">
            <text:p>71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4.099999999999994">
            <text:p>64.09999999999999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59.099999999999994">
            <text:p>159.09999999999999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6.099999999999994">
            <text:p>176.09999999999999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05.5">
            <text:p>205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21.099999999999994">
            <text:p>121.09999999999999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37.19999999999999">
            <text:p>137.199999999999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0.59999999999999">
            <text:p>100.5999999999999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54.59999999999999">
            <text:p>154.59999999999999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5" table:style-name="ce4" office:value-type="string">
            <text:p>Klassen 5 und 6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2.2">
            <text:p>62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5.3">
            <text:p>65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7.3">
            <text:p>77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86.19999999999999">
            <text:p>286.199999999999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91.10000000000002">
            <text:p>291.1000000000000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52.099999999999994">
            <text:p>252.09999999999999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75.5">
            <text:p>275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34.19999999999999">
            <text:p>134.1999999999999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21.80000000000001">
            <text:p>221.8000000000000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44.59999999999999">
            <text:p>144.599999999999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5.099999999999994">
            <text:p>85.09999999999999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25.099999999999994">
            <text:p>125.09999999999999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7.8">
            <text:p>127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5.2">
            <text:p>105.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20.60000000000002">
            <text:p>320.6000000000000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71.19999999999999">
            <text:p>371.199999999999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16.19999999999999">
            <text:p>416.199999999999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78.60000000000002">
            <text:p>278.6000000000000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97">
            <text:p>29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61.89999999999998">
            <text:p>261.8999999999999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7.10000000000002">
            <text:p>327.10000000000002</text:p>
          </table:table-cell>
          <table:table-cell table:style-name="ce5" office:value-type="float" office:value="1">
            <text:p>1</text:p>
          </table:table-cell>
        </table:table-row>
        <table:table-row table:style-name="ro_0_43">
          <table:table-cell table:number-columns-spanned="16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5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5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5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5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5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5" table:number-rows-spanned="1" table:style-name="ce7" office:value-type="string">
            <text:p>Schaftderbholzvolumen (HG 2010) [211], m³
Holzvolumen des Schaftes ohne Rinde und ohne Stock von mindestens 7 cm Durchmesser (Derbholzgrenze) aller Bäume und Sträucher ab 12 cm Brusthöhendurchmesser (BHD), ermittelt mit den Schaftform-Funktionen gemäss Kaufmann (2001). Die Definition der Sortimente erfolgte nach den Handelsgebräuchen Ausgabe 2010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8.03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5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5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5" table:number-rows-spanned="1" table:style-name="ce7" office:value-type="string">
            <text:p>pro Hektar [1] - zugänglicher Wald ohne Gebüschwald LFI1-L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5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5" table:number-rows-spanned="1" table:style-name="ce7" office:value-type="string">
            <text:p>Sortimentierungsklassen (HG 2010) [SORTSKLHG10, 1788]
Durchmessersortierung des Rundholzes in vier Klassen anhand der Schweizer Handelsgebräuche für Rohholz, Ausgaben 2010 und 2021 (HG 2010). Dabei werden die Klassen 1 und 2, 3 und 4 sowie 5 und 6 der HG 2010 je zu einer Klasse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0.03.2024 01:53:5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Schwachholz, Klassen 1 und 2, Klassen 3 und 4, Klassen 5 und 6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5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5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5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5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5:21:34+02:00</meta:creation-date>
    <dc:date>2026-09-17T15:21:34+02:00</dc:date>
    <dc:title>Untitled Spreadsheet</dc:title>
    <dc:description/>
    <dc:subject/>
    <meta:keyword/>
    <meta:user-defined meta:name="Company"/>
    <meta:user-defined meta:name="category"/>
  </office:meta>
</office:document-meta>
</file>