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Anteil Waldprobeflächen</text:p>
          </table:table-cell>
        </table:table-row>
        <table:table-row>
          <table:table-cell table:number-columns-spanned="31" table:number-rows-spanned="1" table:style-name="ce0" office:value-type="string">
            <text:p>Innenrand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%, Spaltentotal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Innenrand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kein Innenrand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3.099999999999994">
            <text:p>73.09999999999999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Innenrand zu dauernd vegetationslos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Innenrand zu nicht bestockt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Innenrand zu Jungwuchs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Innenrand zu Dickung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Innenrand zu Bestockung über 5 m Höhe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1">
          <table:table-cell table:number-columns-spanned="31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0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Innenrand [BESTINRA, 1027]
Probeflächen ohne/mit ausgeprägtem vertikalem Bestandesrand («innerer Waldrand») auf der Interpretationsfläche (50 × 50 m). Bei Vorliegen eines Innenrands ist zudem angegeben, woraus der niedrigere der beiden Bestände besteht. Grundlage: Feldaufnahme (MID 281: Innenränder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9.03.2024 18:10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keine Angabe, kein Innenrand, Innenrand zu dauernd vegetationslos, Innenrand zu nicht bestockt, Innenrand zu Jungwuchs, Innenrand zu Dickung, Innenrand zu Bestockung über 5 m Höh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20:34+02:00</meta:creation-date>
    <dc:date>2026-09-10T06:20:34+02:00</dc:date>
    <dc:title>Untitled Spreadsheet</dc:title>
    <dc:description/>
    <dc:subject/>
    <meta:keyword/>
    <meta:user-defined meta:name="Company"/>
    <meta:user-defined meta:name="category"/>
  </office:meta>
</office:document-meta>
</file>