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3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6" table:number-rows-spanned="1" table:style-name="ce0" office:value-type="string">
            <text:p>tipo di bosco (3 classi) · stagionalità dell'uso ricreativo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6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IFN4/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bosco (3 classi)</text:p>
          </table:table-cell>
          <table:table-cell table:style-name="ce3" office:value-type="string">
            <text:p>stagionalità dell'uso ricreativo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utto l'ann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urante il periodo vegetativ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durante la stagione invern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bosco accessibile esclusi gli arbustet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tutto l'anno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durante il periodo vegetativo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durante la stagione invern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4.5">
            <text:p>94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5" table:style-name="ce4" office:value-type="string">
            <text:p>bosco non accessibile esclusi gli arbustet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utto l'anno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durante il periodo vegetativo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durante la stagione invern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arbustet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utto l'ann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durante il periodo vegetativ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durante la stagione invern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tutto l'anno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durante il periodo vegetativo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durante la stagione invern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8">
          <table:table-cell table:number-columns-spanned="16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IFN4/IFN5 [2604]
Area che soddisfa la definizione di bosco dell'IFN sia nell'IFN4 (2009-2017) che nell'IFN5 (2018-2026), ossia che è «bosco esclusi gli arbusteti» o «arbusteto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tipo di bosco (3 classi) [TYP3, 1323]
Suddivisione del bosco in base alla decisione di bosco e all'accessibilità nelle tre classi «bosco accessibile esclusi gli arbusteti», «bosco inaccessibile esclusi gli arbusteti» e «arbusteti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6:41:1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bosco accessibile esclusi gli arbusteti, bosco non accessibile esclusi gli arbusteti, arbusteti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stagionalità dell'uso ricreativo [ERHSAIS, 511]
Aree di saggio senza/con attuale uso ricreativo in un raggio di 100 m intorno al centro dell'area di saggio, classificate in base alla stagionalità dell'uso ricreativo (tutto l'anno, quasi solo durante la stagione vegetativa, quasi solo in inverno). Fonte: inchiesta presso il servizio forestale (MID 403: Saisonalität der aktuellen Erholungsnutz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9.03.2024 18:05:1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tutto l'anno, durante il periodo vegetativo, durante la stagione inverna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3:46+02:00</meta:creation-date>
    <dc:date>2026-09-10T15:33:46+02:00</dc:date>
    <dc:title>Untitled Spreadsheet</dc:title>
    <dc:description/>
    <dc:subject/>
    <meta:keyword/>
    <meta:user-defined meta:name="Company"/>
    <meta:user-defined meta:name="category"/>
  </office:meta>
</office:document-meta>
</file>