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445cm" fo:break-before="auto"/>
    </style:style>
    <style:style style:family="table-column" style:name="co_0_2">
      <style:table-column-properties style:column-width="5.371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Anteil Waldprobeflächen</text:p>
          </table:table-cell>
        </table:table-row>
        <table:table-row>
          <table:table-cell table:number-columns-spanned="32" table:number-rows-spanned="1" table:style-name="ce0" office:value-type="string">
            <text:p>Exposition (5 Klassen) · Spuren von Schneebewegungen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%, Spaltentotal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xposition (5 Klassen)</text:p>
          </table:table-cell>
          <table:table-cell table:style-name="ce3" office:value-type="string">
            <text:p>Spuren von Schneebewegungen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4" table:style-name="ce4" office:value-type="string">
            <text:p>keine Angabe</text:p>
          </table:table-cell>
          <table:table-cell table:style-name="ce4" office:value-type="string">
            <text:p>Wert nicht ermittel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orhande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vorhande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4" table:style-name="ce4" office:value-type="string">
            <text:p>unbestimmt</text:p>
          </table:table-cell>
          <table:table-cell table:style-name="ce4" office:value-type="string">
            <text:p>Wert nicht ermittel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orhanden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vorhanden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4" table:style-name="ce4" office:value-type="string">
            <text:p>N</text:p>
          </table:table-cell>
          <table:table-cell table:style-name="ce4" office:value-type="string">
            <text:p>Wert nicht ermittel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orhanden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nicht vorhanden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4" table:style-name="ce4" office:value-type="string">
            <text:p>O</text:p>
          </table:table-cell>
          <table:table-cell table:style-name="ce4" office:value-type="string">
            <text:p>Wert nicht ermittel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orhanden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nicht vorhanden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number-columns-spanned="1" table:number-rows-spanned="4" table:style-name="ce4" office:value-type="string">
            <text:p>S</text:p>
          </table:table-cell>
          <table:table-cell table:style-name="ce4" office:value-type="string">
            <text:p>Wert nicht ermittel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orhanden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nicht vorhanden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number-columns-spanned="1" table:number-rows-spanned="4" table:style-name="ce4" office:value-type="string">
            <text:p>W</text:p>
          </table:table-cell>
          <table:table-cell table:style-name="ce4" office:value-type="string">
            <text:p>Wert nicht ermittel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orhanden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nicht vorhanden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number-columns-spanned="1" table:number-rows-spanned="4" table:style-name="ce4" office:value-type="string">
            <text:p>Total</text:p>
          </table:table-cell>
          <table:table-cell table:style-name="ce4" office:value-type="string">
            <text:p>Wert nicht ermittel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orhanden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2.8">
            <text:p>62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4.40000000000001">
            <text:p>64.4000000000000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nicht vorhanden</text:p>
          </table:table-cell>
          <table:table-cell table:style-name="ce5" office:value-type="float" office:value="87.40000000000001">
            <text:p>87.4000000000000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.3">
            <text:p>98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7.5">
            <text:p>97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9.2">
            <text:p>59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73.5">
            <text:p>73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32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30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30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30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30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30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30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30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30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30" table:number-rows-spanned="1" table:style-name="ce7" office:value-type="string">
            <text:p>Exposition (5 Klassen) [EXP4KLA, 1033]
Exposition gemäss folgenden fünf Klassen: Nord, Ost, Süd, West und unbestimmt. «Unbestimmt» bedeutet, dass die Hangneigung ≤10% beträgt. Grundlage: Feldaufnahme (MID 191: Azimut der Exposition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3.05.2024 03:53:3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keine Angabe, unbestimmt, N, O, S, W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30" table:number-rows-spanned="1" table:style-name="ce7" office:value-type="string">
            <text:p>Spuren von Schneebewegungen [SCHNEE, 1044]
Probeflächen mit/ohne Spuren von Schneebewegungen, d.h. von Schneekriechen, Schneegleiten oder Lawinen auf der Interpretationsfläche (50 × 50 m). Grundlage: Feldaufnahme (MID 202: langsame Schneebewegung und MID 400: Lawinenspuren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30" table:number-rows-spanned="1" table:style-name="ce7" office:value-type="string">
            <text:p>gerechnet am 19.03.2024 23:38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30" table:number-rows-spanned="1" table:style-name="ce7" office:value-type="string">
            <text:p>Wert nicht ermittelt, vorhanden, nicht vorhande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7:41:30+02:00</meta:creation-date>
    <dc:date>2026-09-10T07:41:30+02:00</dc:date>
    <dc:title>Untitled Spreadsheet</dc:title>
    <dc:description/>
    <dc:subject/>
    <meta:keyword/>
    <meta:user-defined meta:name="Company"/>
    <meta:user-defined meta:name="category"/>
  </office:meta>
</office:document-meta>
</file>