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223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223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2.223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2.223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2.223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2.223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2.223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2.223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2.223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2.223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2.223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2.223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2.223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2.223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2.223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2.223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2.223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Astreisigmasse der lebenden Bäume</text:p>
          </table:table-cell>
        </table:table-row>
        <table:table-row>
          <table:table-cell table:number-columns-spanned="53" table:number-rows-spanned="1" table:style-name="ce0" office:value-type="string">
            <text:p>Nadelholz, Laubholz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1000 kg/ha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delholz, Laubholz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kg/ha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delholz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ubholz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Astreisigmasse der lebenden Bäume [48], kg
Trockengewicht (Masse) des Astholzes mit einem Durchmesser von weniger als 7 cm in Rinde der lebenden Bäume und Sträucher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1000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7:23:08+02:00</meta:creation-date>
    <dc:date>2026-09-10T17:23:08+02:00</dc:date>
    <dc:title>Untitled Spreadsheet</dc:title>
    <dc:description/>
    <dc:subject/>
    <meta:keyword/>
    <meta:user-defined meta:name="Company"/>
    <meta:user-defined meta:name="category"/>
  </office:meta>
</office:document-meta>
</file>