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482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482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482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482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482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482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482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482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482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482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482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482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necromassa in piedi</text:p>
          </table:table-cell>
        </table:table-row>
        <table:table-row>
          <table:table-cell table:number-columns-spanned="53" table:number-rows-spanned="1" table:style-name="ce0" office:value-type="string">
            <text:p>conifere e latifoglie</text:p>
          </table:table-cell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3" table:number-rows-spanned="1" table:style-name="ce0" office:value-type="string">
            <text:p>unità: Mio kg</text:p>
          </table:table-cell>
        </table:table-row>
        <table:table-row>
          <table:table-cell table:number-columns-spanned="53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3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conifere e latifoglie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e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61">
            <text:p>106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99">
            <text:p>7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5">
            <text:p>21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66">
            <text:p>16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56">
            <text:p>45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91">
            <text:p>69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749">
            <text:p>574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latifoglie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779">
            <text:p>77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376">
            <text:p>2376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222">
            <text:p>122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37">
            <text:p>93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5">
            <text:p>38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8">
            <text:p>14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57">
            <text:p>15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61">
            <text:p>106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07">
            <text:p>60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19">
            <text:p>81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125">
            <text:p>8125</text:p>
          </table:table-cell>
          <table:table-cell table:style-name="ce5" office:value-type="float" office:value="5">
            <text:p>5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51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51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1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necromassa in piedi [69], kg
Peso secco (massa) degli alberi e e arbusti morti in piedi a partire da 12 cm di diametro a petto d'uomo (DPU). Essa viene determinata a partire dalle radici, dal legno del fusto e, a dipendenza del grado di decomposizione anche dal legno dei rami, sulla base delle densità del legno dipendenti dalla specie e da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Mio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2:20:31+02:00</meta:creation-date>
    <dc:date>2026-09-10T12:20:31+02:00</dc:date>
    <dc:title>Untitled Spreadsheet</dc:title>
    <dc:description/>
    <dc:subject/>
    <meta:keyword/>
    <meta:user-defined meta:name="Company"/>
    <meta:user-defined meta:name="category"/>
  </office:meta>
</office:document-meta>
</file>