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2.593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2.963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2.778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2.963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778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2.408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necromassa in piedi</text:p>
          </table:table-cell>
        </table:table-row>
        <table:table-row>
          <table:table-cell table:number-columns-spanned="15" table:number-rows-spanned="1" table:style-name="ce0" office:value-type="string">
            <text:p>conifere e latifoglie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1000 kg/h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conifere e latifoglie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e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latifoglie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">
            <text:p>4</text:p>
          </table:table-cell>
        </table:table-row>
        <table:table-row table:style-name="ro_0_18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3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3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necromassa in piedi [69], kg
Peso secco (massa) degli alberi e e arbusti morti in piedi a partire da 12 cm di diametro a petto d'uomo (DPU). Essa viene determinata a partire dalle radici, dal legno del fusto e, a dipendenza del grado di decomposizione anche dal legno dei rami, sulla base delle densità del legno dipendenti dalla specie e da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3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pro Hektar [1] - bosco accessibile esclusi gli arbusteti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8:00:58+02:00</meta:creation-date>
    <dc:date>2026-09-10T18:00:58+02:00</dc:date>
    <dc:title>Untitled Spreadsheet</dc:title>
    <dc:description/>
    <dc:subject/>
    <meta:keyword/>
    <meta:user-defined meta:name="Company"/>
    <meta:user-defined meta:name="category"/>
  </office:meta>
</office:document-meta>
</file>