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1.852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1.852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necromassa LIS</text:p>
          </table:table-cell>
        </table:table-row>
        <table:table-row>
          <table:table-cell table:number-columns-spanned="31" table:number-rows-spanned="1" table:style-name="ce0" office:value-type="string">
            <text:p>proprietà (2 classi)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Mio kg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625">
            <text:p>62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1">
            <text:p>26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0">
            <text:p>1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71">
            <text:p>27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0">
            <text:p>1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57">
            <text:p>55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86">
            <text:p>58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8">
            <text:p>25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29">
            <text:p>382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126">
            <text:p>12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1">
            <text:p>28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73">
            <text:p>177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751">
            <text:p>75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5">
            <text:p>24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49">
            <text:p>24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01">
            <text:p>4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5">
            <text:p>37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25">
            <text:p>52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6">
            <text:p>29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34">
            <text:p>4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6">
            <text:p>13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62">
            <text:p>26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22">
            <text:p>62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66">
            <text:p>6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27">
            <text:p>4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602">
            <text:p>5602</text:p>
          </table:table-cell>
          <table:table-cell table:style-name="ce5" office:value-type="float" office:value="4">
            <text:p>4</text:p>
          </table:table-cell>
        </table:table-row>
        <table:table-row table:style-name="ro_0_17">
          <table:table-cell table:number-columns-spanned="31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2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29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necromassa LIS [72], kg
Peso secco (massa) del legno morto LIS, ossia di legno morto a terra di almeno 7 cm di diametro (legno commerciabile; senza parti di legno commerciabile nei mucchi di rami) che non può essere attribuito ad alcun albero o arbusto di almeno 12 cm di diametro a petto d'uomo (DPU). Questa massa viene determinata sulla base delle densità del legno dipendenti dalla specie e da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40+02:00</meta:creation-date>
    <dc:date>2026-09-08T17:38:40+02:00</dc:date>
    <dc:title>Untitled Spreadsheet</dc:title>
    <dc:description/>
    <dc:subject/>
    <meta:keyword/>
    <meta:user-defined meta:name="Company"/>
    <meta:user-defined meta:name="category"/>
  </office:meta>
</office:document-meta>
</file>