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408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2.593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2.408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2.223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2.408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2.223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2.408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2.03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2.223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2.223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2.223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2.223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2.037cm" fo:break-before="auto"/>
    </style:style>
    <style:style style:family="table-column" style:name="co_0_32">
      <style:table-column-properties style:column-width="0.926cm" fo:break-before="auto"/>
    </style:style>
    <style:style style:family="table-row" style:name="ro_0_4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Totholzstammzahl</text:p>
          </table:table-cell>
        </table:table-row>
        <table:table-row>
          <table:table-cell table:number-columns-spanned="32" table:number-rows-spanned="1" table:style-name="ce0" office:value-type="string">
            <text:p>Totholz: Holzfestigkeit (3 Klassen) · Totholz: Strauchbewuchs (5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1000 Stk.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Totholz: Holzfestigkeit (3 Klassen)</text:p>
          </table:table-cell>
          <table:table-cell table:style-name="ce3" office:value-type="string">
            <text:p>Totholz: Strauchbewuchs (5 Klassen)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7" table:style-name="ce4" office:value-type="string">
            <text:p>Frisch-/Hart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3194">
            <text:p>31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00">
            <text:p>9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2">
            <text:p>81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73">
            <text:p>67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35">
            <text:p>103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76">
            <text:p>9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10">
            <text:p>25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40">
            <text:p>21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53">
            <text:p>15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74">
            <text:p>67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37">
            <text:p>83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58">
            <text:p>32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13">
            <text:p>331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352">
            <text:p>63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229">
            <text:p>2822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1355">
            <text:p>13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16">
            <text:p>6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5">
            <text:p>32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56">
            <text:p>5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20">
            <text:p>12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61">
            <text:p>76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34">
            <text:p>113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56">
            <text:p>95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32">
            <text:p>27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44">
            <text:p>284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67">
            <text:p>306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601">
            <text:p>1660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4">
            <text:p>64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550">
            <text:p>45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517">
            <text:p>15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37">
            <text:p>11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50">
            <text:p>9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98">
            <text:p>15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27">
            <text:p>14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45">
            <text:p>37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19">
            <text:p>291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87">
            <text:p>268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82">
            <text:p>9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93">
            <text:p>17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990">
            <text:p>599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171">
            <text:p>61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19">
            <text:p>941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4884">
            <text:p>4488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7" table:style-name="ce4" office:value-type="string">
            <text:p>Morsch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502">
            <text:p>50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65">
            <text:p>66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22">
            <text:p>72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9">
            <text:p>19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57">
            <text:p>7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968">
            <text:p>496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1246">
            <text:p>12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62">
            <text:p>3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11">
            <text:p>8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16">
            <text:p>111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05">
            <text:p>90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07">
            <text:p>110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8">
            <text:p>27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91">
            <text:p>4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58">
            <text:p>205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39">
            <text:p>18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09">
            <text:p>130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666">
            <text:p>12666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6">
            <text:p>46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3">
            <text:p>73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766">
            <text:p>17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11">
            <text:p>71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15">
            <text:p>10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29">
            <text:p>18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27">
            <text:p>162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99">
            <text:p>14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89">
            <text:p>68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83">
            <text:p>24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42">
            <text:p>21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72">
            <text:p>20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742">
            <text:p>1774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7" table:style-name="ce4" office:value-type="string">
            <text:p>Moder-/Mul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32">
            <text:p>1232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981">
            <text:p>98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50">
            <text:p>95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70">
            <text:p>97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99">
            <text:p>69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29">
            <text:p>2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94">
            <text:p>119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83">
            <text:p>118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93">
            <text:p>119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212">
            <text:p>921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32">
            <text:p>32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156">
            <text:p>115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37">
            <text:p>33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89">
            <text:p>98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89">
            <text:p>118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64">
            <text:p>76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74">
            <text:p>127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72">
            <text:p>127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76">
            <text:p>14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592">
            <text:p>1059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3873">
            <text:p>387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90">
            <text:p>8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43">
            <text:p>84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36">
            <text:p>123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07">
            <text:p>120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61">
            <text:p>336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78">
            <text:p>297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35">
            <text:p>20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55">
            <text:p>115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75">
            <text:p>107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63">
            <text:p>376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54">
            <text:p>365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392">
            <text:p>739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429">
            <text:p>3442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3582">
            <text:p>358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38">
            <text:p>10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27">
            <text:p>82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39">
            <text:p>9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48">
            <text:p>144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12">
            <text:p>221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06">
            <text:p>330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96">
            <text:p>22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40">
            <text:p>294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97">
            <text:p>79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76">
            <text:p>16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984">
            <text:p>59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66">
            <text:p>586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69">
            <text:p>556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479">
            <text:p>3847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4">
            <text:p>224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8">
            <text:p>58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3">
            <text:p>73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7472">
            <text:p>74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007">
            <text:p>200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717">
            <text:p>171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99">
            <text:p>17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08">
            <text:p>270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31">
            <text:p>34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763">
            <text:p>676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10">
            <text:p>53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002">
            <text:p>5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51">
            <text:p>19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58">
            <text:p>27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747">
            <text:p>97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585">
            <text:p>958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967">
            <text:p>129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3219">
            <text:p>73219</text:p>
          </table:table-cell>
          <table:table-cell table:style-name="ce5" office:value-type="float" office:value="3">
            <text:p>3</text:p>
          </table:table-cell>
        </table:table-row>
        <table:table-row table:style-name="ro_0_48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Totholzstammzahl [116], Stk.
Anzahl Stämme der tot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Totholz: Holzfestigkeit (3 Klassen) [TOABBAUKLA3, 1301]
Stadium des Holzabbaus bei toten Bäumen und Sträuchern (stehende und liegende) ab 12 cm Brusthöhendurchmesser (BHD) in drei Klassen. Grundlage: Feldaufnahme (MID 419: 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4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Frisch-/Hartholz, Morschholz, Moder-/Mulmholz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Totholz: Strauchbewuchs (5 Klassen) [TOSTRANZKLA5, 1299]
Anzahl Sträucher mit mindestens 10 cm Länge, die auf einem liegenden toten Baum oder Strauch ab 12 cm Brusthöhendurchmesser (BHD) wurzeln, in 5 Klassen. Grundlage: Feldaufnahme (MID 425: Strauchpflanzen auf Totholz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9.03.2024 23:52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0-1, 2-10, 11-20, 21-50, &gt;50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22:07+02:00</meta:creation-date>
    <dc:date>2026-09-10T17:22:07+02:00</dc:date>
    <dc:title>Untitled Spreadsheet</dc:title>
    <dc:description/>
    <dc:subject/>
    <meta:keyword/>
    <meta:user-defined meta:name="Company"/>
    <meta:user-defined meta:name="category"/>
  </office:meta>
</office:document-meta>
</file>