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row" style:name="ro_0_2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IFN5</text:p>
          </table:table-cell>
        </table:table-row>
        <table:table-row>
          <table:table-cell table:number-columns-spanned="53" table:number-rows-spanned="1" table:style-name="ce0" office:value-type="string">
            <text:p>quantità di legno morto</text:p>
          </table:table-cell>
        </table:table-row>
        <table:table-row>
          <table:table-cell table:number-columns-spanned="53" table:number-rows-spanned="1" table:style-name="ce0" office:value-type="string">
            <text:p>tipo di bosco (12 classi)</text:p>
          </table:table-cell>
        </table:table-row>
        <table:table-row>
          <table:table-cell table:number-columns-spanned="53" table:number-rows-spanned="1" table:style-name="ce0" office:value-type="string">
            <text:p>suddivisione regionale: cantone</text:p>
          </table:table-cell>
        </table:table-row>
        <table:table-row>
          <table:table-cell table:number-columns-spanned="53" table:number-rows-spanned="1" table:style-name="ce0" office:value-type="string">
            <text:p>unità: %, totale colonna</text:p>
          </table:table-cell>
        </table:table-row>
        <table:table-row>
          <table:table-cell table:number-columns-spanned="53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53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53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tipo di bosco (12 classi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bosco non accessi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arbuste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perficie forestale perennemente non boscata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.4">
            <text:p>8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 office:value-type="string">
            <text:p>striscia aperta nel soprassuolo e scarpata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soprassuolo perennemente aper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 office:value-type="string">
            <text:p>selva, arboricoltur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 office:value-type="string">
            <text:p>cedu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 office:value-type="string">
            <text:p>ceduo compos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 office:value-type="string">
            <text:p>fustaia a struttura disetanea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 office:value-type="string">
            <text:p>fustaia irregolare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1.4">
            <text:p>1.4</text:p>
          </table:table-cell>
        </table:table-row>
        <table:table-row>
          <table:table-cell table:style-name="ce4" office:value-type="string">
            <text:p>rilevamento incompleto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fustaia regolare</text:p>
          </table:table-cell>
          <table:table-cell table:style-name="ce5" office:value-type="float" office:value="92.099999999999994">
            <text:p>92.09999999999999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90.7">
            <text:p>90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78.3">
            <text:p>78.3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75.5">
            <text:p>75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74.3">
            <text:p>74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5.099999999999994">
            <text:p>65.099999999999994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75.7">
            <text:p>75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65.7">
            <text:p>65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78.099999999999994">
            <text:p>78.09999999999999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62.5">
            <text:p>62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1.90000000000001">
            <text:p>71.9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93.40000000000001">
            <text:p>93.4000000000000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74.40000000000001">
            <text:p>74.4000000000000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87.3">
            <text:p>87.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86.7">
            <text:p>86.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9.3">
            <text:p>79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66.8">
            <text:p>66.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61.3">
            <text:p>61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67.90000000000001">
            <text:p>67.90000000000001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90.40000000000001">
            <text:p>90.4000000000000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1.3">
            <text:p>71.3</text:p>
          </table:table-cell>
          <table:table-cell table:style-name="ce5" office:value-type="float" office:value="1.6">
            <text:p>1.6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27">
          <table:table-cell table:number-columns-spanned="53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2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2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52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52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52" table:number-rows-spanned="1" table:style-name="ce7" office:value-type="string">
            <text:p>cantone [KTBSL, 827]
Suddivisione regionale con i cantoni come unità. I due semicantoni di Basilea Campagna e Basilea Città sono riuniti in un unico cantone per motivi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2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2" table:number-rows-spanned="1" table:style-name="ce7" office:value-type="string">
            <text:p>quantità di legno morto [214], m³
Volume di legno del fusto degli alberi e arbusti morti in piedi di almeno 12 cm di diametro a petto d'uomo (DPU), a cui viene dedotto il volume dei pezzi del fusto rotti, nonché il volume del legno morto a terra di almeno 7 cm di diametro (legno commerciabile) senza part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2" table:number-rows-spanned="1" table:style-name="ce7" office:value-type="string">
            <text:p>quantità di legno morto [214], m³
Volume di legno del fusto degli alberi e arbusti morti in piedi di almeno 12 cm di diametro a petto d'uomo (DPU), a cui viene dedotto il volume dei pezzi del fusto rotti, nonché il volume del legno morto a terra di almeno 7 cm di diametro (legno commerciabile) senza parti di legno commerciabile nei mucchi di ram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2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2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2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2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2" table:number-rows-spanned="1" table:style-name="ce7" office:value-type="string">
            <text:p>tipo di bosco (12 classi) [TYP30512, 898]
Suddivisione dei boschi in 12 classi («tipi») in base alla loro origine, struttura e gestione. A differenza del tipo di bosco in 17 classi, nel tipo di bosco in 12 classi gli stadi di sviluppo (da novelleto a fustaia) vengono raggruppati nella classe «fustaia regolare». Fonte: rilievo sul terreno (MID 255: Nutzungskategorie, MID 257: Waldtyp nach Aufnahmeanleitung LFI, MID 260: Waldform, MID 267: Bestandesstruktur, MID 261: Entwicklungsstufe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0.03.2024 09:27:43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2" table:number-rows-spanned="1" table:style-name="ce7" office:value-type="string">
            <text:p>nessuna indicazione, bosco non accessibile, arbusteto, superficie forestale perennemente non boscata, striscia aperta nel soprassuolo e scarpata, soprassuolo perennemente aperto, selva, arboricoltura, ceduo, ceduo composto, fustaia a struttura disetanea, fustaia irregolare, rilevamento incompleto, fustaia regolar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2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2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2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5:15:41+02:00</meta:creation-date>
    <dc:date>2026-09-10T05:15:41+02:00</dc:date>
    <dc:title>Untitled Spreadsheet</dc:title>
    <dc:description/>
    <dc:subject/>
    <meta:keyword/>
    <meta:user-defined meta:name="Company"/>
    <meta:user-defined meta:name="category"/>
  </office:meta>
</office:document-meta>
</file>