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Anteil Waldprobeflächen</text:p>
          </table:table-cell>
        </table:table-row>
        <table:table-row>
          <table:table-cell table:number-columns-spanned="16" table:number-rows-spanned="1" table:style-name="ce0" office:value-type="string">
            <text:p>Schutzwald gegen Lawinen (2022) · Fläche der grössten Lücke (5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%, Spaltentotal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Lawinen (2022)</text:p>
          </table:table-cell>
          <table:table-cell table:style-name="ce3" office:value-type="string">
            <text:p>Fläche der grössten Lücke (5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7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chutzwald gegen Lawinen (2022) [LAWISPGES22, 2645]
Fläche innerhalb/ausserhalb des Schutzwalds gegen Lawin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4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läche der grössten Lücke (5 Klassen) [LBLUECKFLAKL, 1338]
Probeflächen ohne/mit Lücken ≥100 m² von Kronenrand zu Kronenrand, die die Interpretationsfläche (50 × 50 m) anschneiden, klassiert nach der Fläche der grössten Lücke. Grundlage: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keine Lücke (&lt;100 m2), kleine Lücke (100-500 m2), mittlere Lücke (500-1000 m2), grosse Lücke (1000-5000 m2), sehr grosse Lücke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4:15:31+02:00</meta:creation-date>
    <dc:date>2026-09-10T14:15:31+02:00</dc:date>
    <dc:title>Untitled Spreadsheet</dc:title>
    <dc:description/>
    <dc:subject/>
    <meta:keyword/>
    <meta:user-defined meta:name="Company"/>
    <meta:user-defined meta:name="category"/>
  </office:meta>
</office:document-meta>
</file>