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6" table:number-rows-spanned="1" table:style-name="ce0" office:value-type="string">
            <text:p>bosco di protezione contro valanghe (2022) · superficie della chiaria più grande (5 classi)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6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IFN4/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bosco di protezione contro valanghe (2022)</text:p>
          </table:table-cell>
          <table:table-cell table:style-name="ce3" office:value-type="string">
            <text:p>superficie della chiaria più grande (5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all'in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number-columns-spanned="1" table:number-rows-spanned="7" table:style-name="ce4" office:value-type="string">
            <text:p>all'ester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9.90000000000001">
            <text:p>89.9000000000000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9.90000000000001">
            <text:p>89.9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1.2">
            <text:p>91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number-columns-spanned="1" table:number-rows-spanned="7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a chiaria (&lt;100 m2)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piccola chiaria (100-500 m2)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chiaria mediana (500-1000 m2)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grande (1000-5000 m2)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chiaria molto grande (&gt;50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6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accessibile IFN4/IFN5 [2608]
Area che soddisfa la definizione di bosco dell'IFN sia nell'IFN4 (2009-2017) che nell'IFN5 (2018-2026), ossia che è «bosco esclusi gli arbusteti» o «arbusteto» ed è stata raggiunta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bosco di protezione contro valanghe (2022) [LAWISPGES22, 2645]
Superficie all'interno/all'esterno del bosco di protezione contro le valanghe, che i Cantoni hanno definito in base ai criteri armonizzati di SilvaProtect-CH nell'anno 2022. Fonte: dati GIS dell'UFAM,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4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all'interno, all'estern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superficie della chiaria più grande (5 classi) [LBLUECKFLAKL, 1338]
Aree di saggio senza/con chiarie ≥100 m² (misurate da bordo della chioma a bordo della chioma), che intersecano l'area di interpretazione (50 × 50 m), classificate in base all'estensione della chiaria più grande. Fonte: interpretazione di foto aere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nessuna chiaria (&lt;100 m2), piccola chiaria (100-500 m2), chiaria mediana (500-1000 m2), chiaria grande (1000-5000 m2), chiaria molto grande (&gt;5000 m2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1:04:40+02:00</meta:creation-date>
    <dc:date>2026-09-10T01:04:40+02:00</dc:date>
    <dc:title>Untitled Spreadsheet</dc:title>
    <dc:description/>
    <dc:subject/>
    <meta:keyword/>
    <meta:user-defined meta:name="Company"/>
    <meta:user-defined meta:name="category"/>
  </office:meta>
</office:document-meta>
</file>