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Anteil Waldprobeflächen</text:p>
          </table:table-cell>
        </table:table-row>
        <table:table-row>
          <table:table-cell table:number-columns-spanned="32" table:number-rows-spanned="1" table:style-name="ce0" office:value-type="string">
            <text:p>Schutzwald gegen Lawinen (2022) · Fläche der grössten Lücke (5 Klassen)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Zwisch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Schutzwald gegen Lawinen (2022)</text:p>
          </table:table-cell>
          <table:table-cell table:style-name="ce3" office:value-type="string">
            <text:p>Fläche der grössten Lücke (5 Klassen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n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7">
            <text:p>1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32.7">
            <text:p>32.7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4.3">
            <text:p>64.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2.9">
            <text:p>2.9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string">
            <text:p>.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2.5">
            <text:p>2.5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0.9">
            <text:p>10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3.2">
            <text:p>13.2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.6">
            <text:p>2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ausserhalb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keine Lücke (&lt;100 m2)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kleine Lücke (100-500 m2)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ittlere Lücke (500-1000 m2)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grosse Lücke (1000-5000 m2)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sehr grosse Lücke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32" table:number-rows-spanned="1" table:style-name="ce0" office:value-type="string">
            <text:p>© WSL, Schweizerisches Landesforstinventar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Anteil Waldprobeflächen [326], Stk.
Anteil der Probeflächen, die die Walddefinition des LFI erfüllen, also von «Wald ohne Gebüschwald» oder «Gebüschwald» bedeckt sind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>Zwischen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Schutzwald gegen Lawinen (2022) [LAWISPGES22, 2645]
Fläche innerhalb/ausserhalb des Schutzwalds gegen Lawinen, den die Kantone nach den harmonisierten Kriterien von SilvaProtect-CH im Jahr 2022 ausgeschieden hatten. Grundlage: GIS-Daten BAFU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5:24:0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innerhalb, ausserhalb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Fläche der grössten Lücke (5 Klassen) [LBLUECKFLAKL, 1338]
Probeflächen ohne/mit Lücken ≥100 m² von Kronenrand zu Kronenrand, die die Interpretationsfläche (50 × 50 m) anschneiden, klassiert nach der Fläche der grössten Lücke. Grundlage: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keine Lücke (&lt;100 m2), kleine Lücke (100-500 m2), mittlere Lücke (500-1000 m2), grosse Lücke (1000-5000 m2), sehr grosse Lücke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7:15:22+02:00</meta:creation-date>
    <dc:date>2026-09-10T07:15:22+02:00</dc:date>
    <dc:title>Untitled Spreadsheet</dc:title>
    <dc:description/>
    <dc:subject/>
    <meta:keyword/>
    <meta:user-defined meta:name="Company"/>
    <meta:user-defined meta:name="category"/>
  </office:meta>
</office:document-meta>
</file>