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Nadel-/Blattmasse der lebenden Bäume</text:p>
          </table:table-cell>
        </table:table-row>
        <table:table-row>
          <table:table-cell table:number-columns-spanned="53" table:number-rows-spanned="1" table:style-name="ce0" office:value-type="string">
            <text:p>Nadelholz, Laubholz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8.5">
            <text:p>88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5.59999999999999">
            <text:p>85.599999999999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0.3">
            <text:p>90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9.2">
            <text:p>89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0.7">
            <text:p>80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2.8">
            <text:p>92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72.40000000000001">
            <text:p>72.4000000000000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2.2">
            <text:p>82.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Nadel-/Blattmasse der lebenden Bäume [49], kg
Trockengewicht (Masse) von Nadeln und Blättern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Nadel-/Blattmasse der lebenden Bäume [49], kg
Trockengewicht (Masse) von Nadeln und Blättern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3:06:41+02:00</meta:creation-date>
    <dc:date>2026-09-10T23:06:41+02:00</dc:date>
    <dc:title>Untitled Spreadsheet</dc:title>
    <dc:description/>
    <dc:subject/>
    <meta:keyword/>
    <meta:user-defined meta:name="Company"/>
    <meta:user-defined meta:name="category"/>
  </office:meta>
</office:document-meta>
</file>