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2.593cm" fo:break-before="auto"/>
    </style:style>
    <style:style style:family="table-column" style:name="co_0_5">
      <style:table-column-properties style:column-width="1.852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massa degli aghi/foglie degli alberi vivi</text:p>
          </table:table-cell>
        </table:table-row>
        <table:table-row>
          <table:table-cell table:number-columns-spanned="15" table:number-rows-spanned="1" table:style-name="ce0" office:value-type="string">
            <text:p>conifere e latifoglie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5" table:number-rows-spanned="1" table:style-name="ce0" office:value-type="string">
            <text:p>unità: Mio kg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1613">
            <text:p>161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340">
            <text:p>134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20">
            <text:p>82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20">
            <text:p>52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46">
            <text:p>84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9">
            <text:p>38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528">
            <text:p>552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541">
            <text:p>54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49">
            <text:p>1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183">
            <text:p>118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154">
            <text:p>215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11">
            <text:p>151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85">
            <text:p>88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26">
            <text:p>62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11">
            <text:p>6711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15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massa degli aghi/foglie degli alberi vivi [49], kg
Pseo secco (massa) degli aghi e delle foglie degli alberi e arbusti vivi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45+02:00</meta:creation-date>
    <dc:date>2026-09-08T17:38:45+02:00</dc:date>
    <dc:title>Untitled Spreadsheet</dc:title>
    <dc:description/>
    <dc:subject/>
    <meta:keyword/>
    <meta:user-defined meta:name="Company"/>
    <meta:user-defined meta:name="category"/>
  </office:meta>
</office:document-meta>
</file>