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0.926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0.926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926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0.926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0.926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0.926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Stammzahl</text:p>
          </table:table-cell>
        </table:table-row>
        <table:table-row>
          <table:table-cell table:number-columns-spanned="189" table:number-rows-spanned="1" table:style-name="ce0" office:value-type="string">
            <text:p>Anzahl Schäden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Anzahl Schäden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kein sichtbarer Schaden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71.8">
            <text:p>71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69.5">
            <text:p>69.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8.099999999999994">
            <text:p>78.09999999999999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2.40000000000001">
            <text:p>72.4000000000000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0.7">
            <text:p>70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3.099999999999994">
            <text:p>73.09999999999999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0.7">
            <text:p>70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78.099999999999994">
            <text:p>78.09999999999999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3.8">
            <text:p>63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3.7">
            <text:p>73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0.59999999999999">
            <text:p>70.5999999999999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8.90000000000001">
            <text:p>78.9000000000000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8.90000000000001">
            <text:p>68.9000000000000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9.59999999999999">
            <text:p>79.5999999999999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2.5">
            <text:p>72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3.8">
            <text:p>73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0.59999999999999">
            <text:p>70.5999999999999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3.90000000000001">
            <text:p>73.9000000000000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ein sichtbarer Schaden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zwei oder mehr sichtbare Schäden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toter oder liegender Baum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9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8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Anzahl Schäden [SCHADENZAHL, 653]
Einteilung der Bäume und Sträucher ab 12 cm Brusthöhendurchmesser (BHD) nach der Anzahl sichtbarer Schäden bzw. dem Baumzustand (lebend/tot, stehend/liegend) in vier Klassen. Grundlage: Feldaufnahme (MID 1018: Baumzustand, MID 1027: Baumschaden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5:09:3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keine Angabe, kein sichtbarer Schaden, ein sichtbarer Schaden, zwei oder mehr sichtbare Schäden, toter oder liegender Bau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11:58:32+02:00</meta:creation-date>
    <dc:date>2026-09-09T11:58:32+02:00</dc:date>
    <dc:title>Untitled Spreadsheet</dc:title>
    <dc:description/>
    <dc:subject/>
    <meta:keyword/>
    <meta:user-defined meta:name="Company"/>
    <meta:user-defined meta:name="category"/>
  </office:meta>
</office:document-meta>
</file>