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4.26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111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0.926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1.111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0.926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0.926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0.926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1.111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0.926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1.111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1.111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0.926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926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0.926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1.111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0.926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1.11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1.111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1.111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1.111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111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3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IFN5</text:p>
          </table:table-cell>
        </table:table-row>
        <table:table-row>
          <table:table-cell table:number-columns-spanned="190" table:number-rows-spanned="1" table:style-name="ce0" office:value-type="string">
            <text:p>numero totale di fusti</text:p>
          </table:table-cell>
        </table:table-row>
        <table:table-row>
          <table:table-cell table:number-columns-spanned="190" table:number-rows-spanned="1" table:style-name="ce0" office:value-type="string">
            <text:p>proprietà (2 classi) · conifere e latifoglie</text:p>
          </table:table-cell>
        </table:table-row>
        <table:table-row>
          <table:table-cell table:number-columns-spanned="190" table:number-rows-spanned="1" table:style-name="ce0" office:value-type="string">
            <text:p>suddivisione regionale: circondario forestale (2024)</text:p>
          </table:table-cell>
        </table:table-row>
        <table:table-row>
          <table:table-cell table:number-columns-spanned="190" table:number-rows-spanned="1" table:style-name="ce0" office:value-type="string">
            <text:p>unità: %, subtotale</text:p>
          </table:table-cell>
        </table:table-row>
        <table:table-row>
          <table:table-cell table:number-columns-spanned="190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190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190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circondario forestale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gh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conifere e latifogli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pubblic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1.2">
            <text:p>7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60.6">
            <text:p>60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7.90000000000001">
            <text:p>77.9000000000000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4.099999999999994">
            <text:p>74.09999999999999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0.7">
            <text:p>60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6.90000000000001">
            <text:p>76.9000000000000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2.1">
            <text:p>62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2.59999999999999">
            <text:p>72.5999999999999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93.5">
            <text:p>93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1.59999999999999">
            <text:p>71.5999999999999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71.5">
            <text:p>71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6.40000000000001">
            <text:p>86.4000000000000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7.8">
            <text:p>67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77.099999999999994">
            <text:p>77.09999999999999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74.3">
            <text:p>74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8.8">
            <text:p>68.8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9.40000000000001">
            <text:p>69.4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7.59999999999999">
            <text:p>67.5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5.8">
            <text:p>55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9.3">
            <text:p>69.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8.90000000000001">
            <text:p>88.9000000000000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99.40000000000001">
            <text:p>99.4000000000000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1.099999999999994">
            <text:p>81.09999999999999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8.5">
            <text:p>58.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4.1">
            <text:p>54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2.7">
            <text:p>62.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80.5">
            <text:p>80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8.7">
            <text:p>58.7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7.3">
            <text:p>87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privat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78.3">
            <text:p>78.3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77.7">
            <text:p>77.7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84.59999999999999">
            <text:p>84.5999999999999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6.5">
            <text:p>76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65.59999999999999">
            <text:p>65.5999999999999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3.2">
            <text:p>53.2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52.9">
            <text:p>52.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59.8">
            <text:p>59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6.40000000000001">
            <text:p>66.4000000000000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9.2">
            <text:p>79.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0.7">
            <text:p>70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81.3">
            <text:p>81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2.4">
            <text:p>52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2.7">
            <text:p>52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2.8">
            <text:p>12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2.2">
            <text:p>72.2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7">
            <text:p>77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7.099999999999994">
            <text:p>67.09999999999999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3.59999999999999">
            <text:p>93.5999999999999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8.5">
            <text:p>68.5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8.8">
            <text:p>7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7.2">
            <text:p>87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3.5">
            <text:p>53.5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3.2">
            <text:p>83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68.40000000000001">
            <text:p>68.4000000000000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6.7">
            <text:p>66.7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.8">
            <text:p>99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.7">
            <text:p>99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7.8">
            <text:p>97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2.099999999999994">
            <text:p>72.09999999999999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0.3">
            <text:p>70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7.90000000000001">
            <text:p>67.9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82.59999999999999">
            <text:p>82.5999999999999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88.5">
            <text:p>88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2.3">
            <text:p>52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2.8">
            <text:p>12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88.2">
            <text:p>88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64.099999999999994">
            <text:p>64.099999999999994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9.2">
            <text:p>69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3.8">
            <text:p>83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6.3">
            <text:p>76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5.2">
            <text:p>75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91.59999999999999">
            <text:p>91.5999999999999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7.59999999999999">
            <text:p>77.5999999999999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69.59999999999999">
            <text:p>69.5999999999999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1.8">
            <text:p>61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0.3">
            <text:p>80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0.8">
            <text:p>70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87.59999999999999">
            <text:p>87.5999999999999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3.5">
            <text:p>73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63.7">
            <text:p>63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5.90000000000001">
            <text:p>85.9000000000000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8.099999999999994">
            <text:p>78.09999999999999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2.4">
            <text:p>62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0.40000000000001">
            <text:p>70.4000000000000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50.5">
            <text:p>50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3.4">
            <text:p>33.4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74.7">
            <text:p>74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4.2">
            <text:p>64.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5.3">
            <text:p>75.3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75.59999999999999">
            <text:p>75.5999999999999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8.90000000000001">
            <text:p>68.9000000000000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8.2">
            <text:p>38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2.3">
            <text:p>6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3.59999999999999">
            <text:p>73.5999999999999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90.59999999999999">
            <text:p>90.5999999999999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98.7">
            <text:p>98.7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9.59999999999999">
            <text:p>99.5999999999999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63.4">
            <text:p>63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9.8">
            <text:p>79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9.099999999999994">
            <text:p>69.09999999999999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73.3">
            <text:p>73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33">
          <table:table-cell table:number-columns-spanned="190" table:number-rows-spanned="1" table:style-name="ce0" office:value-type="string">
            <text:p>© WSL, Inventario Forestale Nazionale Svizzero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188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188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188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>circondario forestale (2024) [FOKREIS51, 2777]
Suddivisione regionale con i circondari forestali come unità. Questa variabile è stata implementata nell'anno 2024 e si basa sull'inchiesta presso i servizi forestali cantonali effettuata negli anni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188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188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188" table:number-rows-spanned="1" table:style-name="ce7" office:value-type="string">
            <text:p>subtotale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188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2: </text:p>
          </table:table-cell>
          <table:table-cell table:style-name="ce7"/>
          <table:table-cell table:number-columns-spanned="188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188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188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1:43:15+02:00</meta:creation-date>
    <dc:date>2026-09-10T21:43:15+02:00</dc:date>
    <dc:title>Untitled Spreadsheet</dc:title>
    <dc:description/>
    <dc:subject/>
    <meta:keyword/>
    <meta:user-defined meta:name="Company"/>
    <meta:user-defined meta:name="category"/>
  </office:meta>
</office:document-meta>
</file>