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totale di fusti</text:p>
          </table:table-cell>
        </table:table-row>
        <table:table-row>
          <table:table-cell table:number-columns-spanned="190" table:number-rows-spanned="1" table:style-name="ce0" office:value-type="string">
            <text:p>proprietà (2 classi) · conifere e latifoglie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%, subtotale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pubblic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8.8">
            <text:p>68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privat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8.40000000000001">
            <text:p>88.4000000000000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5.9">
            <text:p>55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3.6">
            <text:p>53.6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5.8">
            <text:p>75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7.59999999999999">
            <text:p>97.5999999999999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8.5">
            <text:p>88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3.8">
            <text:p>73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1.5">
            <text:p>81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84.90000000000001">
            <text:p>84.9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3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8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41+02:00</meta:creation-date>
    <dc:date>2026-09-08T17:38:41+02:00</dc:date>
    <dc:title>Untitled Spreadsheet</dc:title>
    <dc:description/>
    <dc:subject/>
    <meta:keyword/>
    <meta:user-defined meta:name="Company"/>
    <meta:user-defined meta:name="category"/>
  </office:meta>
</office:document-meta>
</file>