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482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1.482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482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482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482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482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482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1.482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482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482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482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482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482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482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482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482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482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482cm" fo:break-before="auto"/>
    </style:style>
    <style:style style:family="table-column" style:name="co_0_62">
      <style:table-column-properties style:column-width="0.926cm" fo:break-before="auto"/>
    </style:style>
    <style:style style:family="table-column" style:name="co_0_63">
      <style:table-column-properties style:column-width="1.482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482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1.482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482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482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1.482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482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482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1.482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1.482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482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1.482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482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482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1.482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1.482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1.482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482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482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482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482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1.482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1.482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482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482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482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482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482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482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482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482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482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482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1.482cm" fo:break-before="auto"/>
    </style:style>
    <style:style style:family="table-column" style:name="co_0_130">
      <style:table-column-properties style:column-width="0.926cm" fo:break-before="auto"/>
    </style:style>
    <style:style style:family="table-column" style:name="co_0_131">
      <style:table-column-properties style:column-width="1.482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482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1.482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482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1.482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1.482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1.482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482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1.482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1.482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482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1.482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482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1.482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1.482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1.482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1.482cm" fo:break-before="auto"/>
    </style:style>
    <style:style style:family="table-column" style:name="co_0_164">
      <style:table-column-properties style:column-width="0.926cm" fo:break-before="auto"/>
    </style:style>
    <style:style style:family="table-column" style:name="co_0_165">
      <style:table-column-properties style:column-width="1.482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482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482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482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1.482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1.482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1.482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482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482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482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1.482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1.482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482cm" fo:break-before="auto"/>
    </style:style>
    <style:style style:family="table-column" style:name="co_0_190">
      <style:table-column-properties style:column-width="0.926cm" fo:break-before="auto"/>
    </style:style>
    <style:style style:family="table-row" style:name="ro_0_10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totale di fusti con danni (due danni principali)</text:p>
          </table:table-cell>
        </table:table-row>
        <table:table-row>
          <table:table-cell table:number-columns-spanned="190" table:number-rows-spanned="1" table:style-name="ce0" office:value-type="string">
            <text:p>pendenza (classi di 20%) · causa dei danni agli alberi (10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1000 n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endenza (classi di 20%)</text:p>
          </table:table-cell>
          <table:table-cell table:style-name="ce3" office:value-type="string">
            <text:p>causa dei danni agli alberi (10 classi)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12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fino al 20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961">
            <text:p>96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10">
            <text:p>15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95">
            <text:p>119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94">
            <text:p>119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2">
            <text:p>132</text:p>
          </table:table-cell>
          <table:table-cell table:style-name="ce5" office:value-type="string">
            <text:p>.</text:p>
          </table:table-cell>
          <table:table-cell table:style-name="ce5" office:value-type="float" office:value="501">
            <text:p>50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608">
            <text:p>260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728">
            <text:p>87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66">
            <text:p>146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51">
            <text:p>13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46">
            <text:p>214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903">
            <text:p>90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181">
            <text:p>118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374">
            <text:p>237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55">
            <text:p>165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629">
            <text:p>262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51">
            <text:p>95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77">
            <text:p>47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76">
            <text:p>67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00">
            <text:p>6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75">
            <text:p>87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5">
            <text:p>115</text:p>
          </table:table-cell>
          <table:table-cell table:style-name="ce5" office:value-type="string">
            <text:p>.</text:p>
          </table:table-cell>
          <table:table-cell table:style-name="ce5" office:value-type="float" office:value="874">
            <text:p>87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416">
            <text:p>141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77">
            <text:p>37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59">
            <text:p>145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02">
            <text:p>70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213">
            <text:p>12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75">
            <text:p>67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195">
            <text:p>119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02">
            <text:p>190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46">
            <text:p>164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string">
            <text:p>.</text:p>
          </table:table-cell>
          <table:table-cell table:style-name="ce5" office:value-type="float" office:value="151">
            <text:p>15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0">
            <text:p>18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3">
            <text:p>103</text:p>
          </table:table-cell>
          <table:table-cell table:style-name="ce5" office:value-type="string">
            <text:p>.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7">
            <text:p>68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72">
            <text:p>67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09">
            <text:p>80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020">
            <text:p>20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8">
            <text:p>100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13">
            <text:p>81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79">
            <text:p>157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21">
            <text:p>62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31">
            <text:p>63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1">
            <text:p>181</text:p>
          </table:table-cell>
          <table:table-cell table:style-name="ce5" office:value-type="string">
            <text:p>.</text:p>
          </table:table-cell>
          <table:table-cell table:style-name="ce5" office:value-type="float" office:value="1024">
            <text:p>102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84">
            <text:p>78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66">
            <text:p>96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55">
            <text:p>145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50">
            <text:p>95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53">
            <text:p>105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60">
            <text:p>106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477">
            <text:p>7147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0">
            <text:p>1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37">
            <text:p>2837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03">
            <text:p>80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16">
            <text:p>971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60">
            <text:p>86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06">
            <text:p>400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5">
            <text:p>815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5">
            <text:p>915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33">
            <text:p>33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8">
            <text:p>12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7">
            <text:p>14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70">
            <text:p>6670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21-40 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1179">
            <text:p>117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9">
            <text:p>71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86">
            <text:p>118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87">
            <text:p>68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426">
            <text:p>14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31">
            <text:p>163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584">
            <text:p>458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72">
            <text:p>387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60">
            <text:p>296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26">
            <text:p>52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710">
            <text:p>171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1">
            <text:p>82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30">
            <text:p>83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36">
            <text:p>43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96">
            <text:p>59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2">
            <text:p>100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270">
            <text:p>32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31">
            <text:p>25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66">
            <text:p>96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26">
            <text:p>20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152">
            <text:p>315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30">
            <text:p>73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56">
            <text:p>135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92">
            <text:p>109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85">
            <text:p>48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96">
            <text:p>59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41">
            <text:p>64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216">
            <text:p>121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76">
            <text:p>67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21">
            <text:p>82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80">
            <text:p>78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93">
            <text:p>109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93">
            <text:p>79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17">
            <text:p>151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98">
            <text:p>69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63">
            <text:p>86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110">
            <text:p>111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851">
            <text:p>85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">
            <text:p>32</text:p>
          </table:table-cell>
          <table:table-cell table:style-name="ce5" office:value-type="string">
            <text:p>.</text:p>
          </table:table-cell>
          <table:table-cell table:style-name="ce5" office:value-type="float" office:value="731">
            <text:p>73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77">
            <text:p>67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402">
            <text:p>140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44">
            <text:p>84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11">
            <text:p>111</text:p>
          </table:table-cell>
          <table:table-cell table:style-name="ce5" office:value-type="string">
            <text:p>.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17">
            <text:p>111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7">
            <text:p>107</text:p>
          </table:table-cell>
          <table:table-cell table:style-name="ce5" office:value-type="string">
            <text:p>.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46">
            <text:p>54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74">
            <text:p>77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58">
            <text:p>105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6">
            <text:p>66</text:p>
          </table:table-cell>
          <table:table-cell table:style-name="ce5" office:value-type="string">
            <text:p>.</text:p>
          </table:table-cell>
          <table:table-cell table:style-name="ce5" office:value-type="float" office:value="1482">
            <text:p>14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171">
            <text:p>117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24">
            <text:p>82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53">
            <text:p>125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57">
            <text:p>55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647">
            <text:p>7564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9">
            <text:p>69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49">
            <text:p>4249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51">
            <text:p>35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42">
            <text:p>54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69">
            <text:p>69</text:p>
          </table:table-cell>
          <table:table-cell table:style-name="ce5" office:value-type="string">
            <text:p>.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29">
            <text:p>1372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99">
            <text:p>3099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8">
            <text:p>1598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57">
            <text:p>1857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61">
            <text:p>66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67">
            <text:p>106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47">
            <text:p>14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626">
            <text:p>11626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41-60 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815">
            <text:p>81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163">
            <text:p>516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97">
            <text:p>189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07">
            <text:p>150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136">
            <text:p>213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60">
            <text:p>66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19">
            <text:p>71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287">
            <text:p>128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167">
            <text:p>21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70">
            <text:p>227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536">
            <text:p>253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90">
            <text:p>319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62">
            <text:p>326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60">
            <text:p>266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00">
            <text:p>80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17">
            <text:p>91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92">
            <text:p>79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3">
            <text:p>100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236">
            <text:p>12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90">
            <text:p>109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38">
            <text:p>14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90">
            <text:p>129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63">
            <text:p>363</text:p>
          </table:table-cell>
          <table:table-cell table:style-name="ce5" office:value-type="string">
            <text:p>.</text:p>
          </table:table-cell>
          <table:table-cell table:style-name="ce5" office:value-type="float" office:value="787">
            <text:p>78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56">
            <text:p>65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41">
            <text:p>54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47">
            <text:p>54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979">
            <text:p>197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34">
            <text:p>123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25">
            <text:p>82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51">
            <text:p>215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08">
            <text:p>150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356">
            <text:p>135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70">
            <text:p>87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9">
            <text:p>59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string">
            <text:p>.</text:p>
          </table:table-cell>
          <table:table-cell table:style-name="ce5" office:value-type="float" office:value="603">
            <text:p>60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19">
            <text:p>71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73">
            <text:p>107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2">
            <text:p>182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39">
            <text:p>139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string">
            <text:p>.</text:p>
          </table:table-cell>
          <table:table-cell table:style-name="ce5" office:value-type="float" office:value="151">
            <text:p>15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00">
            <text:p>32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604">
            <text:p>460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745">
            <text:p>374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1">
            <text:p>121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string">
            <text:p>.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83">
            <text:p>8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993">
            <text:p>7799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64">
            <text:p>64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43">
            <text:p>1543</text:p>
          </table:table-cell>
          <table:table-cell table:style-name="ce5" office:value-type="float" office:value="20">
            <text:p>20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8">
            <text:p>34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96">
            <text:p>409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75">
            <text:p>157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09">
            <text:p>40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99">
            <text:p>79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98">
            <text:p>99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70">
            <text:p>10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string">
            <text:p>.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92">
            <text:p>49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45">
            <text:p>94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78">
            <text:p>77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10">
            <text:p>111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18">
            <text:p>9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2">
            <text:p>32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3">
            <text:p>2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895">
            <text:p>1889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58">
            <text:p>2258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58">
            <text:p>1458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98">
            <text:p>3398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38">
            <text:p>14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00">
            <text:p>80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24">
            <text:p>82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25">
            <text:p>52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90">
            <text:p>69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75">
            <text:p>4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74">
            <text:p>117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">
            <text:p>91</text:p>
          </table:table-cell>
          <table:table-cell table:style-name="ce5" office:value-type="string">
            <text:p>.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9">
            <text:p>89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29">
            <text:p>112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35">
            <text:p>123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444">
            <text:p>19444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61-80 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4827">
            <text:p>48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93">
            <text:p>169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1">
            <text:p>23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426">
            <text:p>142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4">
            <text:p>57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5">
            <text:p>15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55">
            <text:p>155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485">
            <text:p>148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7">
            <text:p>49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88">
            <text:p>128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336">
            <text:p>633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35">
            <text:p>343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73">
            <text:p>107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4">
            <text:p>26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1079">
            <text:p>107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116">
            <text:p>1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string">
            <text:p>.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105">
            <text:p>110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176">
            <text:p>117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514">
            <text:p>51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374">
            <text:p>137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56">
            <text:p>55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13">
            <text:p>61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647">
            <text:p>64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151">
            <text:p>11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97">
            <text:p>99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53">
            <text:p>75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97">
            <text:p>119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11">
            <text:p>14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51">
            <text:p>135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64">
            <text:p>86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03">
            <text:p>80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68">
            <text:p>268</text:p>
          </table:table-cell>
          <table:table-cell table:style-name="ce5" office:value-type="string">
            <text:p>.</text:p>
          </table:table-cell>
          <table:table-cell table:style-name="ce5" office:value-type="float" office:value="1340">
            <text:p>134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83">
            <text:p>10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23">
            <text:p>82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5">
            <text:p>13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1">
            <text:p>38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9">
            <text:p>56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70">
            <text:p>467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06">
            <text:p>220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727">
            <text:p>272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911">
            <text:p>5891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74">
            <text:p>74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531">
            <text:p>5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9">
            <text:p>229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73">
            <text:p>57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81">
            <text:p>48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80">
            <text:p>6180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2">
            <text:p>82</text:p>
          </table:table-cell>
          <table:table-cell table:style-name="ce5" office:value-type="string">
            <text:p>.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22">
            <text:p>3622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1514">
            <text:p>151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8">
            <text:p>5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16">
            <text:p>91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91">
            <text:p>169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81">
            <text:p>148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62">
            <text:p>26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3">
            <text:p>53</text:p>
          </table:table-cell>
          <table:table-cell table:style-name="ce5" office:value-type="string">
            <text:p>.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58">
            <text:p>75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01">
            <text:p>11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42">
            <text:p>9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582">
            <text:p>1758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4">
            <text:p>904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5">
            <text:p>895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48">
            <text:p>3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1">
            <text:p>2371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7">
            <text:p>917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804">
            <text:p>180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82">
            <text:p>8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45">
            <text:p>64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6">
            <text:p>28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991">
            <text:p>19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96">
            <text:p>119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632">
            <text:p>63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2">
            <text:p>25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30">
            <text:p>33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61">
            <text:p>56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65">
            <text:p>126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05">
            <text:p>50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74">
            <text:p>97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160">
            <text:p>18160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81-100 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04">
            <text:p>160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1">
            <text:p>331</text:p>
          </table:table-cell>
          <table:table-cell table:style-name="ce5" office:value-type="string">
            <text:p>.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564">
            <text:p>156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01">
            <text:p>50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87">
            <text:p>187</text:p>
          </table:table-cell>
          <table:table-cell table:style-name="ce5" office:value-type="string">
            <text:p>.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">
            <text:p>6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6">
            <text:p>76</text:p>
          </table:table-cell>
          <table:table-cell table:style-name="ce5" office:value-type="string">
            <text:p>.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8">
            <text:p>27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52">
            <text:p>75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79">
            <text:p>57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855">
            <text:p>85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21">
            <text:p>12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78">
            <text:p>67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48">
            <text:p>64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47">
            <text:p>54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5">
            <text:p>91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64">
            <text:p>76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523">
            <text:p>152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190">
            <text:p>20190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94">
            <text:p>94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7">
            <text:p>14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518">
            <text:p>51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458">
            <text:p>45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string">
            <text:p>.</text:p>
          </table:table-cell>
          <table:table-cell table:style-name="ce5" office:value-type="float" office:value="156">
            <text:p>156</text:p>
          </table:table-cell>
          <table:table-cell table:style-name="ce5" office:value-type="string">
            <text:p>.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62">
            <text:p>5662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9">
            <text:p>79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95">
            <text:p>1595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46">
            <text:p>64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1">
            <text:p>181</text:p>
          </table:table-cell>
          <table:table-cell table:style-name="ce5" office:value-type="string">
            <text:p>.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">
            <text:p>9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1">
            <text:p>1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03">
            <text:p>7203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9">
            <text:p>259</text:p>
          </table:table-cell>
          <table:table-cell table:style-name="ce5" office:value-type="float" office:value="32">
            <text:p>32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37">
            <text:p>37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58">
            <text:p>35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34">
            <text:p>1834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26">
            <text:p>26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683">
            <text:p>68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string">
            <text:p>.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5">
            <text:p>45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4">
            <text:p>54</text:p>
          </table:table-cell>
          <table:table-cell table:style-name="ce5" office:value-type="string">
            <text:p>.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string">
            <text:p>.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66">
            <text:p>66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29">
            <text:p>72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49">
            <text:p>7949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&gt;100%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2">
            <text:p>104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1">
            <text:p>7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68">
            <text:p>56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1">
            <text:p>151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9">
            <text:p>3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32">
            <text:p>23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">
            <text:p>104</text:p>
          </table:table-cell>
          <table:table-cell table:style-name="ce5" office:value-type="string">
            <text:p>.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4">
            <text:p>80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string">
            <text:p>.</text:p>
          </table:table-cell>
          <table:table-cell table:style-name="ce5" office:value-type="float" office:value="239">
            <text:p>23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2">
            <text:p>52</text:p>
          </table:table-cell>
          <table:table-cell table:style-name="ce5" office:value-type="string">
            <text:p>.</text:p>
          </table:table-cell>
          <table:table-cell table:style-name="ce5" office:value-type="float" office:value="557">
            <text:p>55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31">
            <text:p>7231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">
            <text:p>6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6">
            <text:p>8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94">
            <text:p>29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38">
            <text:p>3038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31">
            <text:p>31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3">
            <text:p>4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0">
            <text:p>1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0">
            <text:p>1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string">
            <text:p>.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34">
            <text:p>3134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1">
            <text:p>61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0">
            <text:p>460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2">
            <text:p>7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41">
            <text:p>41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2">
            <text:p>3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5">
            <text:p>27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3">
            <text:p>6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00">
            <text:p>3300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12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essun danno visibile</text:p>
          </table:table-cell>
          <table:table-cell table:style-name="ce5" office:value-type="float" office:value="3056">
            <text:p>30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90">
            <text:p>229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24">
            <text:p>162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613">
            <text:p>261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39">
            <text:p>143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44">
            <text:p>264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737">
            <text:p>147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918">
            <text:p>109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338">
            <text:p>1433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490">
            <text:p>84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53">
            <text:p>105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71">
            <text:p>16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46">
            <text:p>21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0">
            <text:p>80</text:p>
          </table:table-cell>
          <table:table-cell table:style-name="ce5" office:value-type="string">
            <text:p>.</text:p>
          </table:table-cell>
          <table:table-cell table:style-name="ce5" office:value-type="float" office:value="886">
            <text:p>88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887">
            <text:p>288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421">
            <text:p>442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18">
            <text:p>341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05">
            <text:p>270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49">
            <text:p>534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97">
            <text:p>429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388">
            <text:p>538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898">
            <text:p>128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822">
            <text:p>118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736">
            <text:p>873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85">
            <text:p>368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608">
            <text:p>560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868">
            <text:p>586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49">
            <text:p>124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33">
            <text:p>243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15">
            <text:p>171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42">
            <text:p>144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36">
            <text:p>243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43">
            <text:p>264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173">
            <text:p>317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44">
            <text:p>35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40">
            <text:p>264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31">
            <text:p>253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781">
            <text:p>378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69">
            <text:p>226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12">
            <text:p>31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43">
            <text:p>354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80">
            <text:p>288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08">
            <text:p>15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72">
            <text:p>217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12">
            <text:p>22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46">
            <text:p>26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90">
            <text:p>229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34">
            <text:p>18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290">
            <text:p>229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85">
            <text:p>208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35">
            <text:p>20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84">
            <text:p>168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769">
            <text:p>476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14">
            <text:p>201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59">
            <text:p>315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53">
            <text:p>255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605">
            <text:p>560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989">
            <text:p>498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450">
            <text:p>34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28">
            <text:p>332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60">
            <text:p>256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82">
            <text:p>8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226">
            <text:p>222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45">
            <text:p>214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52">
            <text:p>205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805">
            <text:p>280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95">
            <text:p>159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79">
            <text:p>77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873">
            <text:p>28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73">
            <text:p>147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717">
            <text:p>27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37">
            <text:p>213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53">
            <text:p>205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37">
            <text:p>23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47">
            <text:p>134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6">
            <text:p>7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90">
            <text:p>109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255">
            <text:p>112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064">
            <text:p>906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319">
            <text:p>93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88">
            <text:p>108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23">
            <text:p>112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32">
            <text:p>163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787">
            <text:p>278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18">
            <text:p>28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23">
            <text:p>132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14">
            <text:p>11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97">
            <text:p>149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1449">
            <text:p>31144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fuoc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9">
            <text:p>669</text:p>
          </table:table-cell>
          <table:table-cell table:style-name="ce5" office:value-type="float" office:value="49">
            <text:p>49</text:p>
          </table:table-cell>
        </table:table-row>
        <table:table-row>
          <table:table-cell table:style-name="ce4"/>
          <table:table-cell table:style-name="ce4" office:value-type="string">
            <text:p>caduta massi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48">
            <text:p>12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20">
            <text:p>82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7">
            <text:p>37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7">
            <text:p>71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57">
            <text:p>45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12">
            <text:p>91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823">
            <text:p>82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55">
            <text:p>65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03">
            <text:p>70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88">
            <text:p>58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9">
            <text:p>63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54">
            <text:p>105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614">
            <text:p>1661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diverse cause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19">
            <text:p>71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3">
            <text:p>27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91">
            <text:p>49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58">
            <text:p>3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4">
            <text:p>15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18">
            <text:p>6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76">
            <text:p>117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82">
            <text:p>38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675">
            <text:p>1667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21">
            <text:p>52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554">
            <text:p>45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39">
            <text:p>15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41">
            <text:p>144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50">
            <text:p>135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35">
            <text:p>73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50">
            <text:p>7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77">
            <text:p>57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95">
            <text:p>99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87">
            <text:p>218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19">
            <text:p>12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74">
            <text:p>207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485">
            <text:p>348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69">
            <text:p>406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59">
            <text:p>155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64">
            <text:p>56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29">
            <text:p>142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33">
            <text:p>23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48">
            <text:p>9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32">
            <text:p>73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61">
            <text:p>76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69">
            <text:p>86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58">
            <text:p>65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93">
            <text:p>49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35">
            <text:p>53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18">
            <text:p>151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12">
            <text:p>8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72">
            <text:p>117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40">
            <text:p>114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24">
            <text:p>18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55">
            <text:p>105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61">
            <text:p>86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787">
            <text:p>178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53">
            <text:p>65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24">
            <text:p>62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7">
            <text:p>21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854">
            <text:p>28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57">
            <text:p>25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90">
            <text:p>25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85">
            <text:p>48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258">
            <text:p>7025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raccolta del legname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80">
            <text:p>6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16">
            <text:p>131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0">
            <text:p>59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4">
            <text:p>2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91">
            <text:p>19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526">
            <text:p>1052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altra attività umana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8">
            <text:p>17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22">
            <text:p>5022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intemperie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86">
            <text:p>78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5">
            <text:p>5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10">
            <text:p>6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36">
            <text:p>1083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alberi vivi a terra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4">
            <text:p>16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95">
            <text:p>2895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alberi morti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18">
            <text:p>451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52">
            <text:p>14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17">
            <text:p>10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21">
            <text:p>14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30">
            <text:p>133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61">
            <text:p>126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5">
            <text:p>74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50">
            <text:p>175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82">
            <text:p>36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54">
            <text:p>305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10">
            <text:p>21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22">
            <text:p>62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39">
            <text:p>20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00">
            <text:p>9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49">
            <text:p>54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23">
            <text:p>72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08">
            <text:p>80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02">
            <text:p>60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56">
            <text:p>105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67">
            <text:p>226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98">
            <text:p>89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41">
            <text:p>74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34">
            <text:p>15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68">
            <text:p>66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14">
            <text:p>61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55">
            <text:p>45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50">
            <text:p>6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799">
            <text:p>27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39">
            <text:p>24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39">
            <text:p>33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148">
            <text:p>6714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 table:style-name="ro_0_109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9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numero totale di fusti con danni (due danni principali) [415], Stk.
Numero di fusti degli alberi e arbusti vivi e morti (in piedi e a terra) a partire da 12 cm di diametro a petto d'uomo (DPU) con danni. Vengono considerati solamente i due danni principali di un albero. Visto che un albero può avere diversi danni, esso può contribuire più volte al numero totale di fusti danneggia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1.2024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pendenza (classi di 20%) [SLOPE25KLA20, 1083]
Pendenza in classi di 20%. Fonte: modello digitale DHm²5 di Swisstopo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3:37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fino al 20%, 21-40 %, 41-60 %, 61-80 %, 81-100 %, &gt;100%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causa dei danni agli alberi (10 classi) [BASCHADURSA10, 2666]
Causa dei danni agli alberi e agli arbusti a partire da un diametro di 12 cm a petto d'uomo (DPU), in dieci classi. Otto di queste classi riguardano esclusivamente gli alberi e gli arbusti vivi in piedi a partire da 12 cm di DPU, mentre una classe è formata dagli alberi e dagli arbusti vivi a terra e un'altra dagli alberi e dagli arbusti morti a partire da 12 cm di DPU. Fonte: rilievo sul terreno (MID 1029: Baumschadenursache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5:55:0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nessun danno visibile, fuoco, caduta massi, diverse cause, non determinabile, raccolta del legname, altra attività umana, intemperie, alberi vivi a terra, alberi morti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3:39:25+02:00</meta:creation-date>
    <dc:date>2026-09-10T13:39:25+02:00</dc:date>
    <dc:title>Untitled Spreadsheet</dc:title>
    <dc:description/>
    <dc:subject/>
    <meta:keyword/>
    <meta:user-defined meta:name="Company"/>
    <meta:user-defined meta:name="category"/>
  </office:meta>
</office:document-meta>
</file>