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3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190" table:number-rows-spanned="1" table:style-name="ce0" office:value-type="string">
            <text:p>alte/basse quote · diametro del legno morto a terra (4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diametro del legno morto a terra (4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6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0.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0.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6" table:style-name="ce4" office:value-type="string">
            <text:p>bass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-20 cm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20.1-30 cm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30.1-40 cm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&gt;40 cm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8.3">
            <text:p>98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2">
            <text:p>89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number-columns-spanned="1" table:number-rows-spanned="6" table:style-name="ce4" office:value-type="string">
            <text:p>alt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20.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30.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&gt;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7">
            <text:p>6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8">
            <text:p>6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number-columns-spanned="1" table:number-rows-spanned="6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-20 cm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0.8">
            <text:p>9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20.1-30 cm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30.1-40 cm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&gt;40 cm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7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8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30.03.2024 16:49:1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diametro del legno morto a terra (4 classi) [LISDKLA4, 2678]
Diametro del legno morto a terra in quattro classi. Fonte: rilievo sul terreno (MID 459: Durchmesser 1, MID 460: Durchmesser 2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0.03.2024 01:56: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7-20 cm, 20.1-30 cm, 30.1-40 cm, &gt;40 cm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0:04+02:00</meta:creation-date>
    <dc:date>2026-09-10T06:20:04+02:00</dc:date>
    <dc:title>Untitled Spreadsheet</dc:title>
    <dc:description/>
    <dc:subject/>
    <meta:keyword/>
    <meta:user-defined meta:name="Company"/>
    <meta:user-defined meta:name="category"/>
  </office:meta>
</office:document-meta>
</file>